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е-с-9-мая-подготовили-сотрудники-дворца-культуры-щербинки"/>Поздравление с 9 Мая подготовили сотрудники Дворца культуры Щербинки<text:bookmark-end text:name="поздравление-с-9-мая-подготовили-сотрудники-дворца-культуры-щербинки"/></text:h>
      <text:p text:style-name="First_20_paragraph">11.05.2021</text:p>
      <text:p text:style-name="Text_20_body"><text:line-break/></text:p>
      <text:p text:style-name="Text_20_body">Представители Дворца культуры городского округа Щербинка 9 мая организовали поздравление в формате онлайн.</text:p>
      <text:p text:style-name="Text_20_body">— Всех желающих с удовольствием приглашаем ознакомиться на наших страницах в социальных сетях с музыкальными номерами, которые подготовили творческие коллективы учреждения. Наверное, нет такой семьи, которой бы не коснулась Великая Отечественная война. Мы склоняем головы перед всеми фронтовиками и тружениками тыла, которых уже нет с нами. Их подвиг не будет забыт, — сообщила художественный руководитель ДК Лариса Дьячкова.</text:p>
      <text:p text:style-name="Text_20_body">Добавим, что представители учреждения организовали ряд программ и мероприятий, приуроченных ко Дню Победы. Например, ранее сотрудники ДК подготовили выставку детских рисунков в формате онлайн от коллектива изобразительного искусства «Светлячок».</text:p>
      <text:p text:style-name="Text_20_body"><text:line-break/></text:p>
      <text:p text:style-name="Text_20_body">Адрес страницы: <text:a xlink:type="simple" xlink:href="http://tinao.mos.ru/presscenter/news/detail/9935463.html" office:name=""><text:span text:style-name="Definition">http://tinao.mos.ru/presscenter/news/detail/993546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51:22Z</meta:creation-date>
    <dc:date>2023-05-12T15:51:22Z</dc:date>
  </office:meta>
</office:document-meta>
</file>