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нлайн-концерт-в-честь-8-марта-прошел-в-рязановском"/>Онлайн-концерт в честь 8 Марта прошел в Рязановском<text:bookmark-end text:name="онлайн-концерт-в-честь-8-марта-прошел-в-рязановском"/></text:h>
      <text:p text:style-name="First_20_paragraph">10.03.2021</text:p>
      <text:p text:style-name="Text_20_body"><text:line-break/></text:p>
      <text:p text:style-name="Text_20_body">Солистки Московского театра «Новая опера» имени Евгения Колобова, заслуженные артистки Башкортостана Ольга и Елена Терентьевы и лауреат международных конкурсов, пианистка Марина Белашук провели 8 марта онлайн-концерт «Прекрасный день в Остафьево» в Государственном музее-усадьбе «Остафьево» — «Русский Парнас».</text:p>
      <text:p text:style-name="Text_20_body">Праздничную программу выступлений разделили на две части. В первой для пользователей онлайн-площадки учреждения прозвучали баркарола из оперы «Сказки Гофмана» Жака Оффенбаха, сцена и ария Леоноры «D’amor sulla…» и романс Аиды «O Patria mia» из опер «Трубадур» и «Аида» Джузеппе Верди, каватину Лючии из первого действия «Лючии ди Ламмемур» Гаэтано Доницетти.</text:p>
      <text:p text:style-name="Text_20_body">Во втором ролике солистки исполнили дуэт «Желание» Цезаря Кюи на слова Александра Грешнера, «Вокализ» Сергея Рахманинова, кавантину Леоноры из оперы «Трубадур» Джузеппе Верди и «Поцелуй» Луиджи Ардити.</text:p>
      <text:p text:style-name="Text_20_body">— Мы записали концерт еще в январе, но решили придержать его до 8 Марта, чтобы оригинально и интересно поздравить всех представительниц прекрасного пола. Надеемся, у нас это получилось, — рассказала заведующая филармоническим сектором музея-усадьбы «Остафьево» — «Русский Парнас» Инна Панова.</text:p>
      <text:p text:style-name="Text_20_body">Видеозаписи концерта желающие могут посмотреть на онлайн-канале учреждения.</text:p>
      <text:p text:style-name="Text_20_body"><text:line-break/></text:p>
      <text:p text:style-name="Text_20_body">Адрес страницы: <text:a xlink:type="simple" xlink:href="http://tinao.mos.ru/presscenter/news/detail/9773635.html" office:name=""><text:span text:style-name="Definition">http://tinao.mos.ru/presscenter/news/detail/9773635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2T16:24:04Z</meta:creation-date>
    <dc:date>2023-05-12T16:24:04Z</dc:date>
  </office:meta>
</office:document-meta>
</file>