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ейболисты-краснопахорского-взяли-бронзу-в-спартакиаде-спорт-для-всех"/>Волейболисты Краснопахорского взяли бронзу в спартакиаде «Спорт для всех»<text:bookmark-end text:name="волейболисты-краснопахорского-взяли-бронзу-в-спартакиаде-спорт-для-всех"/></text:h>
      <text:p text:style-name="First_20_paragraph">30.11.2020</text:p>
      <text:p text:style-name="Text_20_body"><text:line-break/></text:p>
      <text:p text:style-name="Text_20_body">Команда по волейболу Троицкого и Новомосковского административных округов, в состав которой вошли спортсмены из поселения Краснопахорское, заняла третье место 29 ноября в Московской спартакиаде «Спорт для всех».</text:p>
      <text:p text:style-name="Text_20_body">Соревнования провели среди мужчин старше 40 лет.</text:p>
      <text:p text:style-name="Text_20_body">В финале сыграли четыре сборные Северо-Западного, Северо-Восточного и Юго-Западного административных округов. Матчи прошли в Физкультурно-оздоровительном комплексе «Триумф».</text:p>
      <text:p text:style-name="Text_20_body">— Команде пришлось нелегко — их соперниками стали бывшие мастера спорта. Но, несмотря на это, мы третий год подряд показываем хорошие результаты, в 2018 году сборная победила в спартакиаде, а в 2019 заняла четвертое место, — рассказал тренер команды Игорь Белослюдов.</text:p>
      <text:p text:style-name="Text_20_body">Отметим, что до золота волейболистам ТиНАО не хватило двух забитых мячей. Игры сборной с соперниками завершились с результатами 2:0, 1:2 и 0:2.</text:p>
      <text:p text:style-name="Text_20_body"><text:line-break/></text:p>
      <text:p text:style-name="Text_20_body">Адрес страницы: <text:a xlink:type="simple" xlink:href="http://tinao.mos.ru/presscenter/news/detail/9483501.html" office:name=""><text:span text:style-name="Definition">http://tinao.mos.ru/presscenter/news/detail/9483501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7:04:55Z</meta:creation-date>
    <dc:date>2023-05-12T17:04:55Z</dc:date>
  </office:meta>
</office:document-meta>
</file>