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урнир-по-волейболу-организуют-в-филимонковском"/>Турнир по волейболу организуют в Филимонковском<text:bookmark-end text:name="турнир-по-волейболу-организуют-в-филимонковском"/></text:h>
      <text:p text:style-name="First_20_paragraph">30.11.2020</text:p>
      <text:p text:style-name="Text_20_body"><text:line-break/></text:p>
      <text:p text:style-name="Text_20_body">Турнир по волейболу среди команд поселения проведут 9 декабря сотрудники Центра культуры и спорта «Филимонковское».</text:p>
      <text:p text:style-name="Text_20_body">— Встреча состоится в спортивном зале учреждения. Всего будет шесть мужских и женских команд, возрастная категория участников — строго от 18 лет и старше. Соревнования благотворительные и проходят на базе центра регулярно уже не первый год, — рассказал заместитель директора по спорту организации Андрей Беляев.</text:p>
      <text:p text:style-name="Text_20_body">Он отметил, что по окончании турнира все спортсмены получат памятные грамоты. Это первое спортивное мероприятие, которое проведут сотрудники учреждения в начале зимы 2020 года.</text:p>
      <text:p text:style-name="Text_20_body"><text:line-break/></text:p>
      <text:p text:style-name="Text_20_body">Адрес страницы: <text:a xlink:type="simple" xlink:href="http://tinao.mos.ru/presscenter/news/detail/9483373.html" office:name=""><text:span text:style-name="Definition">http://tinao.mos.ru/presscenter/news/detail/9483373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7:05:19Z</meta:creation-date>
    <dc:date>2023-05-12T17:05:19Z</dc:date>
  </office:meta>
</office:document-meta>
</file>