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урнир-по-волейболу-проведут-в-филимонковском"/>Турнир по волейболу проведут в Филимонковском<text:bookmark-end text:name="турнир-по-волейболу-проведут-в-филимонковском"/></text:h>
      <text:p text:style-name="First_20_paragraph">06.11.2020</text:p>
      <text:p text:style-name="Text_20_body"><text:line-break/></text:p>
      <text:p text:style-name="Text_20_body">Сотрудники Центра культуры и спорта «Филимонковское» организовали для всех желающих соревнования по волейболу. Мероприятие состоится 12 ноября.</text:p>
      <text:p text:style-name="Text_20_body">— Подобные турниры проводят на регулярной основе раз в месяц – два. Принять участие в них сможет каждый желающий. Мы поделим людей на команды, в зависимости от их количества. Как правило, получается два – три состава. Соревнования состоятся в зале нашего учреждения. Всех участников по окончанию состязания наградим медалями, кубками и грамотами, — рассказал заместитель директора Центра культуры и спорта «Филимонковское» Андрей Беляев.</text:p>
      <text:p text:style-name="Text_20_body">Всем, кто захочет попробовать свои силы, нужно будет заранее записаться у организаторов. Это можно сделать как лично, так и по телефону.</text:p>
      <text:p text:style-name="Text_20_body"><text:line-break/></text:p>
      <text:p text:style-name="Text_20_body">Адрес страницы: <text:a xlink:type="simple" xlink:href="http://tinao.mos.ru/presscenter/news/detail/9400780.html" office:name=""><text:span text:style-name="Definition">http://tinao.mos.ru/presscenter/news/detail/940078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7:13:23Z</meta:creation-date>
    <dc:date>2023-05-12T17:13:23Z</dc:date>
  </office:meta>
</office:document-meta>
</file>