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манда-поселения-щаповское-по-волейболу-поучаствует-в-окружном-турнире"/>Команда поселения Щаповское по волейболу поучаствует в окружном турнире<text:bookmark-end text:name="команда-поселения-щаповское-по-волейболу-поучаствует-в-окружном-турнире"/></text:h>
      <text:p text:style-name="First_20_paragraph">05.03.2020</text:p>
      <text:p text:style-name="Text_20_body"/>
      <text:p text:style-name="Text_20_body"><text:span text:style-name="T1">Команда поселения Щаповское по волейболу поучаствует в окружном турнире. Фото предоставили сотрудники Спортивного клуба «Заря»</text:span></text:p>
      <text:p text:style-name="Text_20_body">Волейболисты Спортивного клуба «Заря» поучаствуют 15 марта в матчах кубка префекта Троицкого и Новомосковского административных округов.</text:p>
      <text:p text:style-name="Text_20_body">— Встреча пройдет в Краснопахорском. На площадке посоревнуются мужские команды из игроков в возрасте от 18 лет и старше. Наши спортсмены выступят против коллектива из поселения Кокошкино. Кроме того, встречи проведут представители Вороновского, Десеновского и Троицка, — отметил директор Спортивного клуба «Заря» Алексей Якушин.</text:p>
      <text:p text:style-name="Text_20_body">Результаты матча занесут в общую таблицу. Победителей турнира определят в апреле по сумме набранных балов. Спортсмены получат кубок префекта ТиНАО. </text:p>
      <text:p text:style-name="Text_20_body"><text:line-break/></text:p>
      <text:p text:style-name="Text_20_body">Адрес страницы: <text:a xlink:type="simple" xlink:href="http://tinao.mos.ru/presscenter/news/detail/8739018.html" office:name=""><text:span text:style-name="Definition">http://tinao.mos.ru/presscenter/news/detail/8739018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9T22:21:14Z</meta:creation-date>
    <dc:date>2023-08-09T22:21:14Z</dc:date>
  </office:meta>
</office:document-meta>
</file>