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дание-социального-назначения-в-поселении-михайлово-ярцевское-приведут-в-порядок"/>Здание социального назначения в поселении Михайлово-Ярцевское приведут в порядок<text:bookmark-end text:name="здание-социального-назначения-в-поселении-михайлово-ярцевское-приведут-в-порядок"/></text:h>
      <text:p text:style-name="First_20_paragraph">03.09.2019</text:p>
      <text:p text:style-name="Text_20_body"><text:span text:style-name="T1">Здание социального назначения в поселении Михайлово-Ярцевское приведут в порядок. Фото: архив</text:span></text:p>
      <text:p text:style-name="Text_20_body"><text:line-break/></text:p>
      <text:p text:style-name="Text_20_body">Здание социального назначения в поселении Михайлово-Ярцевское приведут в порядок Сотрудники подрядной организации запланировали завершить ремонт к концу декабря 2019 года в помещениях Комплексного центра социального обслуживания и реабилитации «Подольский» в поселении Михайлово-Ярцевское.</text:p>
      <text:p text:style-name="Text_20_body"><text:line-break/></text:p>
      <text:p text:style-name="Text_20_body">— Специалисты завершили первый этап ремонта. Сейчас приступили к основным работам. Сотрудники подрядной организации уже снесли некоторые стены, чтобы возвести новые. Кроме того, завершили ремонт напольного покрытия в групповых помещениях, — прокомментировала заведующая отделением Комплексного центра социального обслуживания и реабилитации «Подольский» Людмила Горелова.</text:p>
      <text:p text:style-name="Text_20_body"><text:line-break/></text:p>
      <text:p text:style-name="Text_20_body">Отметим, что работы по благоустройству здания социального назначения начали проводить в начале августа.</text:p>
      <text:p text:style-name="Text_20_body"><text:line-break/></text:p>
      <text:p text:style-name="Text_20_body"><text:line-break/></text:p>
      <text:p text:style-name="Text_20_body">Адрес страницы: <text:a xlink:type="simple" xlink:href="http://tinao.mos.ru/presscenter/news/detail/8325308.html" office:name=""><text:span text:style-name="Definition">http://tinao.mos.ru/presscenter/news/detail/8325308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7:48:26Z</meta:creation-date>
    <dc:date>2023-08-10T07:48:26Z</dc:date>
  </office:meta>
</office:document-meta>
</file>