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кальный-интенсив-посетят-дети-из-поселения-щаповское"/>Вокальный интенсив посетят дети из поселения Щаповское<text:bookmark-end text:name="вокальный-интенсив-посетят-дети-из-поселения-щаповское"/></text:h>
      <text:p text:style-name="First_20_paragraph">15.08.2019</text:p>
      <text:p text:style-name="Text_20_body"/>
      <text:p text:style-name="Text_20_body"><text:span text:style-name="T1">Вокальный интенсив посетят дети из поселения Щаповское. Фото: архив</text:span></text:p>
      <text:p text:style-name="Text_20_body"><text:line-break/></text:p>
      <text:p text:style-name="Text_20_body">В поселении Щаповское с 19 по 23 августа состоится творческий вокальный интенсив. Организаторами выступили сотрудники структурного подразделения Дома культуры «Солнечный» в поселке Курилово.</text:p>
      <text:p text:style-name="Text_20_body"><text:line-break/></text:p>
      <text:p text:style-name="Text_20_body">— Мероприятие пройдет в формате развлекательно-обучающих мастер-классов по вокальному искусству. Принять участие смогут дети старше шести лет. Занятия пройдут под руководством опытных преподавателей, — проинформировала методист Дома культуры «Солнечный» в поселении Щаповское Елена Якушина.</text:p>
      <text:p text:style-name="Text_20_body"><text:line-break/></text:p>
      <text:p text:style-name="Text_20_body">Она отметила, что творческий интенсив проходит ежедневно с 13:00.</text:p>
      <text:p text:style-name="Text_20_body">Добавим, что мероприятие организуют в рамках ежегодной городской программы «КультЛето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286147.html" office:name=""><text:span text:style-name="Definition">http://tinao.mos.ru/presscenter/news/detail/828614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3T14:16:59Z</meta:creation-date>
    <dc:date>2023-07-23T14:16:59Z</dc:date>
  </office:meta>
</office:document-meta>
</file>