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благоустроят-стадион-в-поселке-гарнизона-остафьево"/>Специалисты благоустроят стадион в поселке гарнизона «Остафьево»<text:bookmark-end text:name="специалисты-благоустроят-стадион-в-поселке-гарнизона-остафьево"/></text:h>
      <text:p text:style-name="First_20_paragraph">30.07.2019</text:p>
      <text:p text:style-name="Text_20_body"><text:span text:style-name="T1"> </text:span></text:p>
      <text:p text:style-name="Text_20_body"><text:span text:style-name="T1">Специалисты благоустроят стадион в поселке гарнизона «Остафьево». Фото: архив</text:span></text:p>
      <text:p text:style-name="Text_20_body"><text:line-break/></text:p>
      <text:p text:style-name="Text_20_body">Сотрудники подрядной организации до конца сентября 2019 года благоустроят стадион в поселке гарнизона «Остафьево» городского округа Щербинка. </text:p>
      <text:p text:style-name="Text_20_body"><text:line-break/></text:p>
      <text:p text:style-name="Text_20_body">— Работы выполнят в несколько этапов. Так, специалисты смонтируют спортивно-беговые дорожки. Кроме того, работники произведут комплексное благоустройство футбольного поля, — поделился заместитель начальника управления коммунальным хозяйством администрации городского округа Щербинка Алексей Мазур. </text:p>
      <text:p text:style-name="Text_20_body"><text:line-break/></text:p>
      <text:p text:style-name="Text_20_body">Он добавил, что завершающим этапом станет установка ряда комплексных тренажеров, которые позволят проводить спортивные тренировки как можно чаще. Отметим, что специалисты приступили к работам в июле 2019 год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252140.html" office:name=""><text:span text:style-name="Definition">http://tinao.mos.ru/presscenter/news/detail/825214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1:57:00Z</meta:creation-date>
    <dc:date>2023-08-10T01:57:00Z</dc:date>
  </office:meta>
</office:document-meta>
</file>