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исты-из-поселения-московский-примут-участие-в-спартакиаде"/>Активисты из поселения Московский примут участие в спартакиаде<text:bookmark-end text:name="активисты-из-поселения-московский-примут-участие-в-спартакиаде"/></text:h>
      <text:p text:style-name="First_20_paragraph">10.07.2019</text:p>
      <text:p text:style-name="Text_20_body"/>
      <text:p text:style-name="Text_20_body"><text:span text:style-name="T1">Активисты из поселения Московский примут участие в спартакиаде. Фото: архив</text:span></text:p>
      <text:p text:style-name="Text_20_body">Сотрудники Федерального научного центра исследований и разработки иммунобиологических препаратов имени Михаила Чумакова Российской академии наук, расположенного в Московском, 20 июля примут участие в спартакиаде «МОСПРОМ».</text:p>
      <text:p text:style-name="Text_20_body">— Учреждение представят активисты от 21 года до 38 лет. Они примут участие в соревнованиях по легкой атлетике и в состязании «Эстафета», — проинформировала начальник отдела разработки и внедрения инновационных и полупромышленных технологий центра Анастасия Пиняева.</text:p>
      <text:p text:style-name="Text_20_body">Отметим, что беговая дистанция составит 100 и 1000 метров. От учреждения в спартакиаде выступят женщины и мужчины. В эстафете примет участие смешанная команда сотрудников научного центра.</text:p>
      <text:p text:style-name="Text_20_body"><text:line-break/></text:p>
      <text:p text:style-name="Text_20_body">Адрес страницы: <text:a xlink:type="simple" xlink:href="http://tinao.mos.ru/presscenter/news/detail/8211321.html" office:name=""><text:span text:style-name="Definition">http://tinao.mos.ru/presscenter/news/detail/821132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01:14:08Z</meta:creation-date>
    <dc:date>2023-07-24T01:14:08Z</dc:date>
  </office:meta>
</office:document-meta>
</file>