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удожественную-выставку-открыли-в-кокошкино"/>Художественную выставку открыли в Кокошкино<text:bookmark-end text:name="художественную-выставку-открыли-в-кокошкино"/></text:h>
      <text:p text:style-name="First_20_paragraph">02.07.2019</text:p>
      <text:p text:style-name="Text_20_body"><text:span text:style-name="T1"> </text:span></text:p>
      <text:p text:style-name="Text_20_body"><text:span text:style-name="T1">Художественную выставку открыли в Кокошкино. Фото: Виктор Хабаров </text:span></text:p>
      <text:p text:style-name="Text_20_body"><text:line-break/></text:p>
      <text:p text:style-name="Text_20_body">В поселении Кокошкино 2 июля открылась выставка работ художника Владимира Стожарова.</text:p>
      <text:p text:style-name="Text_20_body"><text:line-break/></text:p>
      <text:p text:style-name="Text_20_body">— На экспозиции представлены репродукции картин заслуженного деятеля искусства, который жил и работал в местной мастерской. Теперь жители обращаются к нам с предложением организовать выставки работ своих талантливых родственников, — рассказал глава поселения Кокошкино Евгений Сорокин.</text:p>
      <text:p text:style-name="Text_20_body"><text:line-break/></text:p>
      <text:p text:style-name="Text_20_body">Владимир Стожаров лауреат Государственной премии Российской Советской Федеративной Социалистической Республики имени Ильи Репина.</text:p>
      <text:p text:style-name="Text_20_body"><text:line-break/></text:p>
      <text:p text:style-name="Text_20_body">О том, где выставлены работы художника, рассказал исполняющий обязанности главы администрации поселения Кокошкино Александр Костиков.</text:p>
      <text:p text:style-name="Text_20_body"><text:line-break/></text:p>
      <text:p text:style-name="Text_20_body">— С творчеством Владимира Стожарова можно познакомиться в российских и зарубежных музеях. И у жителей нашего поселения есть возможность посетить выставку талантливого художника, который жил в Кокошкино, — рассказал Александр Костиков.</text:p>
      <text:p text:style-name="Text_20_body"><text:line-break/></text:p>
      <text:p text:style-name="Text_20_body">Отметим, что выставка продлится до 5 июля. Экспозицию разместили в помещении администрации поселения Кокошкино по адресу: улица Ленина, дом №2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193849.html" office:name=""><text:span text:style-name="Definition">http://tinao.mos.ru/presscenter/news/detail/819384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04:00Z</meta:creation-date>
    <dc:date>2023-08-10T07:04:00Z</dc:date>
  </office:meta>
</office:document-meta>
</file>