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проверили-пломбы-в-дверях-чердаков-и-подвалов-жилых-домов-кленовского"/>Специалисты проверили пломбы в дверях чердаков и подвалов жилых домов Кленовского<text:bookmark-end text:name="специалисты-проверили-пломбы-в-дверях-чердаков-и-подвалов-жилых-домов-кленовского"/></text:h>
      <text:p text:style-name="First_20_paragraph">01.07.2019</text:p>
      <text:p text:style-name="Text_20_body"><text:span text:style-name="T1"> </text:span></text:p>
      <text:p text:style-name="Text_20_body"><text:span text:style-name="T1">Специалисты проверили пломбы в дверях чердаков и подвалов жилых домов Кленовского. Фото предоставили сотрудники администрации поселения Кленовское</text:span></text:p>
      <text:p text:style-name="Text_20_body"><text:line-break/></text:p>
      <text:p text:style-name="Text_20_body">В поселении Кленовское 1 июля сотрудники управляющей компании проверили входы в технические помещения многоквартирных жилых домов.</text:p>
      <text:p text:style-name="Text_20_body"><text:line-break/></text:p>
      <text:p text:style-name="Text_20_body">— Профилактические работы направлены на обеспечение безопасности местных жителей. Подобные рейды организуют на регулярной основе — один раз в неделю. Специалисты проверили защитные пломбы у входов в подвалы и на чердаки, — сообщил начальник управления жилищно-коммунального хозяйства администрации поселения Кленовское Дмитрий Попков.</text:p>
      <text:p text:style-name="Text_20_body"><text:line-break/></text:p>
      <text:p text:style-name="Text_20_body">Он добавил, в ходе профилактических работ специалисты не выявили ни одного нарушения.</text:p>
      <text:p text:style-name="Text_20_body"><text:line-break/></text:p>
      <text:p text:style-name="Text_20_body">Отметим, что сотрудники управляющей компании провели наличие пломб дверей в 56 подъездах 14 многоквартирных жилых домов поселения Кленовско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190329.html" office:name=""><text:span text:style-name="Definition">http://tinao.mos.ru/presscenter/news/detail/819032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3:50:21Z</meta:creation-date>
    <dc:date>2023-08-10T03:50:21Z</dc:date>
  </office:meta>
</office:document-meta>
</file>