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ую-площадку-благоустроят-вблизи-деревни-язово"/>Детскую площадку благоустроят вблизи деревни Язово<text:bookmark-end text:name="детскую-площадку-благоустроят-вблизи-деревни-язово"/></text:h>
      <text:p text:style-name="First_20_paragraph">28.06.2019</text:p>
      <text:p text:style-name="Text_20_body"><text:span text:style-name="T1"> </text:span></text:p>
      <text:p text:style-name="Text_20_body"><text:span text:style-name="T1">Детскую площадку благоустроят вблизи деревни Язово. Фото: архив</text:span></text:p>
      <text:p text:style-name="Text_20_body"><text:line-break/></text:p>
      <text:p text:style-name="Text_20_body">Сотрудники подрядной организации до 15 июля планируют завершить благоустройство детской площадки вблизи деревни Язово поселения Воскресенское.</text:p>
      <text:p text:style-name="Text_20_body"><text:line-break/></text:p>
      <text:p text:style-name="Text_20_body">— На участке специалисты установят элементы спортивного инвентаря. Сейчас подрядчики подготовили основу площадки и оборудовали тротуар. Специалисты начали установку игрового оборудования. После подрядчики сделают резиновое покрытие, — проинформировал начальник отдела жилищно-коммунального хозяйства и благоустройства администрации Воскресенского Юрий Дудочкин.</text:p>
      <text:p text:style-name="Text_20_body"><text:line-break/></text:p>
      <text:p text:style-name="Text_20_body">Он добавил, что на территории детской площадки создадут спортивный канатный комплекс, который рассчитан на детей от 7 до 14 лет. Кроме того, специалисты установят скамейки и урны на локации для тихого отдыха.</text:p>
      <text:p text:style-name="Text_20_body"><text:line-break/></text:p>
      <text:p text:style-name="Text_20_body">Отметим, что даты окончания работ могут измениться в зависимости от погодных услови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187419.html" office:name=""><text:span text:style-name="Definition">http://tinao.mos.ru/presscenter/news/detail/818741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3:50:26Z</meta:creation-date>
    <dc:date>2023-08-10T03:50:26Z</dc:date>
  </office:meta>
</office:document-meta>
</file>