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ъезды-домов-обновят-в-поселении-кокошкино"/>Подъезды домов обновят в поселении Кокошкино<text:bookmark-end text:name="подъезды-домов-обновят-в-поселении-кокошкино"/></text:h>
      <text:p text:style-name="First_20_paragraph">19.06.2019</text:p>
      <text:p text:style-name="Text_20_body"><text:span text:style-name="T1"> </text:span></text:p>
      <text:p text:style-name="Text_20_body"><text:span text:style-name="T1">Подъезды домов обновят в поселении Кокошкино. Фото: архив</text:span></text:p>
      <text:p text:style-name="Text_20_body">Ремонт 13 подъездов многоквартирных домов планируют завершить до 1 августа 2019 года в поселении Кокошкино.</text:p>
      <text:p text:style-name="Text_20_body">Работы реализуют на нескольких улицах.</text:p>
      <text:p text:style-name="Text_20_body">— В настоящее время специалисты завершили ремонт в четырех подъездах дома №6 на улице Ленина. Работники заменили входные группы, окна, привели в порядок напольное покрытие и покрасили стены с потолками. Скоро специалисты завершат ремонт в подъездах жилых зданий по адресу: улица Дзержинского, дом №4, и улица Дачная, дом №3, — рассказал исполняющий обязанности главы администрации поселения Кокошкино Александр Костиков.</text:p>
      <text:p text:style-name="Text_20_body">Он добавил, что к работам привлекли две бригады рабочих из восьми человек.</text:p>
      <text:p text:style-name="Text_20_body"><text:line-break/></text:p>
      <text:p text:style-name="Text_20_body">Адрес страницы: <text:a xlink:type="simple" xlink:href="http://tinao.mos.ru/presscenter/news/detail/8163187.html" office:name=""><text:span text:style-name="Definition">http://tinao.mos.ru/presscenter/news/detail/8163187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3:51:25Z</meta:creation-date>
    <dc:date>2023-08-10T03:51:25Z</dc:date>
  </office:meta>
</office:document-meta>
</file>