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ледующий-этап-ремонта-дорожного-полотна-начали-во-внуковском"/>Следующий этап ремонта дорожного полотна начали во Внуковском<text:bookmark-end text:name="следующий-этап-ремонта-дорожного-полотна-начали-во-внуковском"/></text:h>
      <text:p text:style-name="First_20_paragraph">11.06.2019</text:p>
      <text:p text:style-name="Text_20_body"> </text:p>
      <text:p text:style-name="Text_20_body"><text:span text:style-name="T1">Следующий этап ремонта дорожного полотна начали во Внуковском. Фото: архив</text:span></text:p>
      <text:p text:style-name="Text_20_body"><text:line-break/></text:p>
      <text:p text:style-name="Text_20_body">Выполнение следующего этапа ремонта асфальтобетонного покрытия 11 июня начали сотрудники подрядной организации в поселении Внуковское.</text:p>
      <text:p text:style-name="Text_20_body"><text:line-break/></text:p>
      <text:p text:style-name="Text_20_body">— В течение 2019 года мы планируем привести в порядок 32 объекта дорожного хозяйства. Ремонт 13 участков, расположенных на территории Минвнешторга и Абабурово, уже закончили. На данный момент специалисты приступили к восстановлению объектов дорожного хозяйства в поселке Внуково. Работы проведут на улицах Полевая, Маяковского и Лебедева-Кумача, — сообщил начальник отдела благоустройства администрации поселения Внуковское Вячеслав Пахомов.</text:p>
      <text:p text:style-name="Text_20_body"><text:line-break/></text:p>
      <text:p text:style-name="Text_20_body">Он добавил, что ремонт дорожного полотна специалисты выполнят в соответствии с графико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8146626.html" office:name=""><text:span text:style-name="Definition">http://tinao.mos.ru/presscenter/news/detail/814662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4:22:29Z</meta:creation-date>
    <dc:date>2023-08-10T04:22:29Z</dc:date>
  </office:meta>
</office:document-meta>
</file>