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ый-творческий-фестиваль-состоится-в-щербинке"/>Ежегодный творческий фестиваль состоится в Щербинке<text:bookmark-end text:name="ежегодный-творческий-фестиваль-состоится-в-щербинке"/></text:h>
      <text:p text:style-name="First_20_paragraph">20.05.2019</text:p>
      <text:p text:style-name="Text_20_body"/>
      <text:p text:style-name="Text_20_body"><text:span text:style-name="T1">Ежегодный творческий фестиваль состоится в Щербинке. Фото: архив</text:span></text:p>
      <text:p text:style-name="Text_20_body">Во Дворце культуры городского округа Щербинка 30 мая пройдет ежегодный фестиваль «Таланты Щербинки». Мероприятие организуют в преддверии Международного дня защиты детей и в честь завершения учебного сезона 2018-2019 годов.</text:p>
      <text:p text:style-name="Text_20_body">— На сцену выйдут наши и приглашенные творческие коллективы из культурных учреждений Щербинки. Артисты покажут хореографические, музыкальные, театральные и инструментальные номера, — поделилась художественный руководитель учреждения Лариса Дьячкова.</text:p>
      <text:p text:style-name="Text_20_body">Она добавила, что в фойе первого этажа Дворца культуры вниманию гостей представят выставку рисунков учеников изостудии «Зеркало».</text:p>
      <text:p text:style-name="Text_20_body">Отметим, что мероприятие начнется в 16:00. Вход свободный.</text:p>
      <text:p text:style-name="Text_20_body"><text:line-break/></text:p>
      <text:p text:style-name="Text_20_body">Адрес страницы: <text:a xlink:type="simple" xlink:href="http://tinao.mos.ru/presscenter/news/detail/8093953.html" office:name=""><text:span text:style-name="Definition">http://tinao.mos.ru/presscenter/news/detail/8093953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7:39:25Z</meta:creation-date>
    <dc:date>2023-08-10T07:39:25Z</dc:date>
  </office:meta>
</office:document-meta>
</file>