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боты-по-мытью-фасадов-жилых-домов-завершат-в-кленовском"/>Работы по мытью фасадов жилых домов завершат в Кленовском<text:bookmark-end text:name="работы-по-мытью-фасадов-жилых-домов-завершат-в-кленовском"/></text:h>
      <text:p text:style-name="First_20_paragraph">17.05.2019</text:p>
      <text:p text:style-name="Text_20_body"> </text:p>
      <text:p text:style-name="Text_20_body"><text:span text:style-name="T1">Работы по мытью фасадов жилых домов завершат в Кленовском. Фото: архив</text:span></text:p>
      <text:p text:style-name="Text_20_body"><text:line-break/></text:p>
      <text:p text:style-name="Text_20_body">В поселении Кленовское 17 мая сотрудники служб завершат помывку фасадов многоквартирных жилых домов.</text:p>
      <text:p text:style-name="Text_20_body"><text:line-break/></text:p>
      <text:p text:style-name="Text_20_body">— Специалисты очистили от загрязнения и пыли фронтоны и стены зданий. Оседая, они не только ухудшают внешний вид, но и вредят облицовочному покрытию. Работы выполняют на регулярной основе — один раз в год, — рассказал заместитель главы администрации поселения Кленовское по вопросам жилищно-коммунального хозяйства и благоустройства Юрий Няньчур.</text:p>
      <text:p text:style-name="Text_20_body"><text:line-break/></text:p>
      <text:p text:style-name="Text_20_body">Он добавил, что фасады привели в порядок в 14 многоквартирных жилых домов.</text:p>
      <text:p text:style-name="Text_20_body"><text:line-break/></text:p>
      <text:p text:style-name="Text_20_body">Отметим, что с 20 мая сотрудники служб приступят к очистке зданий культуры, образования, здравоохранения и торговли.</text:p>
      <text:p text:style-name="Text_20_body"><text:line-break/></text:p>
      <text:p text:style-name="Text_20_body"><text:line-break/></text:p>
      <text:p text:style-name="Text_20_body">Адрес страницы: <text:a xlink:type="simple" xlink:href="http://tinao.mos.ru/presscenter/news/detail/8090075.html" office:name=""><text:span text:style-name="Definition">http://tinao.mos.ru/presscenter/news/detail/8090075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9:05:23Z</meta:creation-date>
    <dc:date>2023-08-10T09:05:23Z</dc:date>
  </office:meta>
</office:document-meta>
</file>