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троицка-поучаствовали-в-соревнованиях-по-полиатлону"/>Жители Троицка поучаствовали в соревнованиях по полиатлону<text:bookmark-end text:name="жители-троицка-поучаствовали-в-соревнованиях-по-полиатлону"/></text:h>
      <text:p text:style-name="First_20_paragraph">16.05.2019</text:p>
      <text:p text:style-name="Text_20_body"><text:span text:style-name="T1"> </text:span></text:p>
      <text:p text:style-name="Text_20_body"><text:span text:style-name="T1">Жители Троицка поучаствовали в соревнованиях по полиатлону. Фото: архив</text:span></text:p>
      <text:p text:style-name="Text_20_body"><text:line-break/></text:p>
      <text:p text:style-name="Text_20_body">Соревнования по непрерывному полиатлону прошли 14 мая на спортивно-оздоровительной базе «Лесная» городского округа Троицк.</text:p>
      <text:p text:style-name="Text_20_body"><text:line-break/></text:p>
      <text:p text:style-name="Text_20_body">В программу комплексного многоборья включили разные дисциплины. К примеру, легкую атлетику, бег и пулевую стрельбу.</text:p>
      <text:p text:style-name="Text_20_body"><text:line-break/></text:p>
      <text:p text:style-name="Text_20_body">— Это были внутренние соревнования для детей и подростков, в которых поучаствовали все желающие. Такое мероприятие прошло в первый раз на нашей территории, — рассказал директор спортивно-оздоровительного учреждения Андрей Терехин.</text:p>
      <text:p text:style-name="Text_20_body"><text:line-break/></text:p>
      <text:p text:style-name="Text_20_body">Он добавил, что самый юный участник полиатлона был 2009 года рождения, самому старшему — 17 лет.</text:p>
      <text:p text:style-name="Text_20_body"><text:line-break/></text:p>
      <text:p text:style-name="Text_20_body">Отметим, что соревнования такого формата способствуют комплексному развитию физических качеств молодеж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8087340.html" office:name=""><text:span text:style-name="Definition">http://tinao.mos.ru/presscenter/news/detail/8087340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5:15:18Z</meta:creation-date>
    <dc:date>2023-08-10T05:15:18Z</dc:date>
  </office:meta>
</office:document-meta>
</file>