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ца-детской-школы-искусств-из-михайлово-ярцевского-выступит-на-международном-конкурсе"/>Воспитанница Детской школы искусств из Михайлово-Ярцевского выступит на международном конкурсе<text:bookmark-end text:name="воспитанница-детской-школы-искусств-из-михайлово-ярцевского-выступит-на-международном-конкурсе"/></text:h>
      <text:p text:style-name="First_20_paragraph">25.04.2019</text:p>
      <text:p text:style-name="Text_20_body"><text:span text:style-name="T1"> </text:span></text:p>
      <text:p text:style-name="Text_20_body"><text:span text:style-name="T1">Воспитанница Детской школы искусств из Михайлово-Ярцевского выступит на международном конкурсе . Фото: Анна Быкова</text:span></text:p>
      <text:p text:style-name="Text_20_body">Ученица Михайлово-Ярцевской детской школы искусств Маргарита Спасская 27 апреля выступит на III Международном конкурсе-фестивале музыкально-художественного творчества «Открытые страницы. Великий Новгород».</text:p>
      <text:p text:style-name="Text_20_body">— Юная артистка будет выступать в номинации «Народный вокал». Творческое состязание начнется 26 апреля, а завершится 27. Ученица выступит в субботу, — сообщила заведующая Детской школой искусств Анастасия Спасская.</text:p>
      <text:p text:style-name="Text_20_body">Она добавила, что на конкурсе Маргарита исполнит свадебную песню Калужской области «Летел петух» и шуточную плясовую композицию «Затопила кума хату».</text:p>
      <text:p text:style-name="Text_20_body">Отметим, что Маргарита Спасская представляет вокальный ансамбль «Ларчик».</text:p>
      <text:p text:style-name="Text_20_body"><text:line-break/></text:p>
      <text:p text:style-name="Text_20_body">Адрес страницы: <text:a xlink:type="simple" xlink:href="http://tinao.mos.ru/presscenter/news/detail/8049100.html" office:name=""><text:span text:style-name="Definition">http://tinao.mos.ru/presscenter/news/detail/804910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55:19Z</meta:creation-date>
    <dc:date>2023-08-10T07:55:19Z</dc:date>
  </office:meta>
</office:document-meta>
</file>