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ый-спектакль-покажут-в-московском"/>Музыкальный спектакль покажут в Московском<text:bookmark-end text:name="музыкальный-спектакль-покажут-в-московском"/></text:h>
      <text:p text:style-name="First_20_paragraph">16.04.2019</text:p>
      <text:p text:style-name="Text_20_body"/>
      <text:p text:style-name="Text_20_body"><text:span text:style-name="T1">Музыкальный спектакль покажут в Московском. Фото предоставил сотрудник Дома культуры «Московский» Алексей Мурашов</text:span></text:p>
      <text:p text:style-name="Text_20_body"><text:line-break/></text:p>
      <text:p text:style-name="Text_20_body">Участники танцевально-спортивного клуба «Спартак» 20 апреля представят театрализованную постановку в поселении Московский. Мероприятие посвятят 15-летию ведущего творческого коллектива столицы. </text:p>
      <text:p text:style-name="Text_20_body"><text:line-break/></text:p>
      <text:p text:style-name="Text_20_body"> — В музыкальном спектакле выступят юные артисты в возрасте от 5 до 18 лет. Ребята покажут гостям вечера театральную постановку «Алиса в стране чудес» по одноименному произведению писателя Льюиса Кэрролла. На сцене будут как монологи действующих лиц, так и танцевальные номера, — рассказал сотрудник Дома культуры «Московский» Алексей Мурашов. </text:p>
      <text:p text:style-name="Text_20_body"><text:line-break/></text:p>
      <text:p text:style-name="Text_20_body">Начало спектакля запланировали на 18:00. </text:p>
      <text:p text:style-name="Text_20_body"><text:line-break/></text:p>
      <text:p text:style-name="Text_20_body">На мероприятие сотрудники Дома культуры «Московский» пригласили всех желающих, включая жителей из других муниципальных образовани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8025066.html" office:name=""><text:span text:style-name="Definition">http://tinao.mos.ru/presscenter/news/detail/802506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56:21Z</meta:creation-date>
    <dc:date>2023-08-10T07:56:21Z</dc:date>
  </office:meta>
</office:document-meta>
</file>