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осенского-поучаствуют-в-окружных-соревнованиях-по-шашкам"/>Жители Сосенского поучаствуют в окружных соревнованиях по шашкам<text:bookmark-end text:name="жители-сосенского-поучаствуют-в-окружных-соревнованиях-по-шашкам"/></text:h>
      <text:p text:style-name="First_20_paragraph">15.03.2019</text:p>
      <text:p text:style-name="Text_20_body"/>
      <text:p text:style-name="Text_20_body"><text:span text:style-name="T1">Жители Сосенского поучаствуют в окружных соревнованиях по шашкам. Фото: архив</text:span></text:p>
      <text:p text:style-name="Text_20_body">В поселении Сосенское 17 марта пройдут окружные соревнования по шашкам в рамках Московской межокружной спартакиады «Спорт для всех».</text:p>
      <text:p text:style-name="Text_20_body">— К нам приедут команды из муниципальных образований Троицкого и Новомосковского административных округов. Всего заявки на участие подали около 100 человек. В турнире сыграют шашисты возрастной категории от 18 лет. и старше, — проинформировал начальник отдела по спорту Сосенского центра спорта Роман Кудрявцев.</text:p>
      <text:p text:style-name="Text_20_body">Отметим, что победителям вручат грамоты и медали. После этого лучшие игроки отправятся на городской этап соревнований.</text:p>
      <text:p text:style-name="Text_20_body">Вход свободный. Посетителей ждут по адресу: поселок Газопровод, дом №18, корпус 2.</text:p>
      <text:p text:style-name="Text_20_body"><text:line-break/></text:p>
      <text:p text:style-name="Text_20_body">Адрес страницы: <text:a xlink:type="simple" xlink:href="http://tinao.mos.ru/presscenter/news/detail/7952878.html" office:name=""><text:span text:style-name="Definition">http://tinao.mos.ru/presscenter/news/detail/7952878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14:46:14Z</meta:creation-date>
    <dc:date>2023-06-29T14:46:14Z</dc:date>
  </office:meta>
</office:document-meta>
</file>