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ядчики-отремонтировали-подъезды-в-жилом-доме-поселка-знамя-октября"/>Подрядчики отремонтировали подъезды в жилом доме поселка Знамя Октября<text:bookmark-end text:name="подрядчики-отремонтировали-подъезды-в-жилом-доме-поселка-знамя-октября"/></text:h>
      <text:p text:style-name="First_20_paragraph">07.03.2019</text:p>
      <text:p text:style-name="Text_20_body"/>
      <text:p text:style-name="Text_20_body"/>
      <text:p text:style-name="Text_20_body"><text:span text:style-name="T1">Подрядчики отремонтировали подъезды в жилом доме поселка Знамя Октября. Фото предоставил первый заместитель главы администрации поселения Рязановское Валерий Мазур</text:span></text:p>
      <text:p text:style-name="Text_20_body">Подрядчики завершили ремонт в подъездах многоквартирного жилого дома №20 в поселке Знамя Октября. Об этом сообщили 6 марта в местной администрации.</text:p>
      <text:p text:style-name="Text_20_body">— Представители окружной жилищной инспекции провели приемку выполненных работ вместе с представителями администрации Рязановского и общественными советниками. Кроме того, объект осмотрели жители, — проинформировал первый заместитель главы администрации Валерий Мазур.</text:p>
      <text:p text:style-name="Text_20_body">Он добавил, что сотрудники подрядной организации планируют привести в порядок входные группы подъездов дома №20. Работы выполнят при наступлении благоприятных погодных условий во время подготовки здания к эксплуатации в весенне-летний период.</text:p>
      <text:p text:style-name="Text_20_body"><text:line-break/></text:p>
      <text:p text:style-name="Text_20_body">Адрес страницы: <text:a xlink:type="simple" xlink:href="http://tinao.mos.ru/presscenter/news/detail/7936806.html" office:name=""><text:span text:style-name="Definition">http://tinao.mos.ru/presscenter/news/detail/793680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37:28Z</meta:creation-date>
    <dc:date>2023-08-10T09:37:28Z</dc:date>
  </office:meta>
</office:document-meta>
</file>