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истемы-холодного-и-горячего-водоснабжения-заменят-в-многоквартирном-доме-в-десеновском"/>Системы холодного и горячего водоснабжения заменят в многоквартирном доме в Десеновском<text:bookmark-end text:name="системы-холодного-и-горячего-водоснабжения-заменят-в-многоквартирном-доме-в-десеновском"/></text:h>
      <text:p text:style-name="First_20_paragraph">07.03.2019</text:p>
      <text:p text:style-name="Text_20_body"/>
      <text:p text:style-name="Text_20_body"><text:span text:style-name="T1">Системы холодного и горячего водоснабжения заменят в многоквартирном доме в Десеновском. Фото: архив</text:span></text:p>
      <text:p text:style-name="Text_20_body">В многоквартирном доме №1 по адресу: 2-я Ватутинская специалисты заменят системы холодного и горячего водоснабжения. Об этом проинформировали 6 марта.</text:p>
      <text:p text:style-name="Text_20_body">— Помимо замены систем водоснабжения многоквартирного дома, по указанному адресу специалисты Государственного бюджетного учреждения «Автомобильные дороги Москвы» проведут ремонт фасада дома. Кроме того, в здании приведут в порядок канализационную систему, — прокомментировал заместитель начальника отдела жилищно-коммунального хозяйства администрации поселения Десеновское Сергей Сюсель.</text:p>
      <text:p text:style-name="Text_20_body">Он добавил, что специалисты заменят в доме поврежденные участки электросетей.</text:p>
      <text:p text:style-name="Text_20_body"><text:line-break/></text:p>
      <text:p text:style-name="Text_20_body">Адрес страницы: <text:a xlink:type="simple" xlink:href="http://tinao.mos.ru/presscenter/news/detail/7936312.html" office:name=""><text:span text:style-name="Definition">http://tinao.mos.ru/presscenter/news/detail/7936312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9:37:31Z</meta:creation-date>
    <dc:date>2023-08-10T09:37:31Z</dc:date>
  </office:meta>
</office:document-meta>
</file>