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ядчики-начали-капитальный-ремонт-в-жилом-доме-поселения-первомайское"/>Подрядчики начали капитальный ремонт в жилом доме поселения Первомайское<text:bookmark-end text:name="подрядчики-начали-капитальный-ремонт-в-жилом-доме-поселения-первомайское"/></text:h>
      <text:p text:style-name="First_20_paragraph">25.02.2019</text:p>
      <text:p text:style-name="Text_20_body"/>
      <text:p text:style-name="Text_20_body"/>
      <text:p text:style-name="Text_20_body"><text:span text:style-name="T1">Подрядчики начали капитальный ремонт в жилом доме поселения Первомайское. Фото: архив</text:span></text:p>
      <text:p text:style-name="Text_20_body">Специалисты подрядной организации начали ремонт в многоквартирном доме поселения Первомайское. Об этом сообщили 25 февраля.</text:p>
      <text:p text:style-name="Text_20_body">Благоустройство проходит в рамках региональной программы Фонда капитального ремонта города Москва.</text:p>
      <text:p text:style-name="Text_20_body">— На данный момент подрядчики проводят работы в жилом доме №6 на хуторе Ильичевка. Специалисты заменяют стояки электроснабжения, системы горячего и холодного водоснабжения и радиаторы отопления. Более восьми человек занимаются данными обновлениями, — сообщил начальник отдела жилищно-коммунального хозяйства администрации поселения Первомайское Александр Шух.</text:p>
      <text:p text:style-name="Text_20_body">Он добавил, что срок окончания реконструкции — до конца мая 2019 года.</text:p>
      <text:p text:style-name="Text_20_body"><text:line-break/></text:p>
      <text:p text:style-name="Text_20_body">Адрес страницы: <text:a xlink:type="simple" xlink:href="http://tinao.mos.ru/presscenter/news/detail/7910636.html" office:name=""><text:span text:style-name="Definition">http://tinao.mos.ru/presscenter/news/detail/791063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52:17Z</meta:creation-date>
    <dc:date>2023-08-10T09:52:17Z</dc:date>
  </office:meta>
</office:document-meta>
</file>