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0-подъездов-жилых-домов-отремонтируют-к-лету-в-рязановском"/>Более 70 подъездов жилых домов отремонтируют к лету в Рязановском<text:bookmark-end text:name="более-70-подъездов-жилых-домов-отремонтируют-к-лету-в-рязановском"/></text:h>
      <text:p text:style-name="First_20_paragraph">22.02.2019</text:p>
      <text:p text:style-name="Text_20_body"/>
      <text:p text:style-name="Text_20_body"><text:span text:style-name="T1">Более 70 подъездов жилых домов отремонтируют к лету в Рязановском. Фото предоставил первый заместитель главы администрации поселения Рязановское Валерий Мазур</text:span></text:p>
      <text:p text:style-name="Text_20_body">В Рязановском ремонт 72 подъездов в многоквартирных домах завершат до лета 2019 года.</text:p>
      <text:p text:style-name="Text_20_body">— На данный момент сотрудники подрядной организации готовятся к сдаче четырех подъездов дома №20 в поселке Знамя Октября. На этой территории в настоящее время продолжаются работы по приведению в порядок жилого помещения №12 в поселке Фабрики имени 1 Мая. Дальше специалисты планируют приступить к домам №18 и 19, — сообщил первый заместитель главы администрации Валерий Мазур.</text:p>
      <text:p text:style-name="Text_20_body">Он добавил, что рабочие восстановят или заменят оконные блоки, электрические светильники, электрооборудование и напольные покрытия. Кроме того, подрядчики покрасят потолки, стены и элементы входных групп.</text:p>
      <text:p text:style-name="Text_20_body"><text:line-break/></text:p>
      <text:p text:style-name="Text_20_body">Адрес страницы: <text:a xlink:type="simple" xlink:href="http://tinao.mos.ru/presscenter/news/detail/7908066.html" office:name=""><text:span text:style-name="Definition">http://tinao.mos.ru/presscenter/news/detail/790806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52:19Z</meta:creation-date>
    <dc:date>2023-08-10T09:52:19Z</dc:date>
  </office:meta>
</office:document-meta>
</file>