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пециалисты-приступили-к-ремонту-на-первом-этаже-кокошкинской-детской-школы-искусств"/>Специалисты приступили к ремонту на первом этаже Кокошкинской детской школы искусств<text:bookmark-end text:name="специалисты-приступили-к-ремонту-на-первом-этаже-кокошкинской-детской-школы-искусств"/></text:h>
      <text:p text:style-name="First_20_paragraph">21.02.2019</text:p>
      <text:p text:style-name="Text_20_body"><text:span text:style-name="T1">Специалисты приступили к ремонту на первом этаже Кокошкинской детской школы искусств. Фото: архив</text:span></text:p>
      <text:p text:style-name="Text_20_body">Специалисты подрядной организации с 20 февраля приступили к ремонту на первом этаже Кокошкинской детской школы искусств.</text:p>
      <text:p text:style-name="Text_20_body">— Сейчас в учреждении проходят каникулы, поэтому есть возможность без ущерба для учебного процесса провести все необходимые работы. Специалисты начали подготовку к демонтажу дверных проемов в классы и раздевалку, чтобы расширить их, — рассказала директор Кокошкинской детской школы искусств Алла Киселевич.</text:p>
      <text:p text:style-name="Text_20_body">Она отметила, что на время работ индивидуальные занятия перенесли в кабинеты на втором этаже.</text:p>
      <text:p text:style-name="Text_20_body">Напомним, что заказчиком ремонта выступил Департамента культуры города Москвы.</text:p>
      <text:p text:style-name="Text_20_body"><text:line-break/></text:p>
      <text:p text:style-name="Text_20_body">Адрес страницы: <text:a xlink:type="simple" xlink:href="http://tinao.mos.ru/presscenter/news/detail/7904906.html" office:name=""><text:span text:style-name="Definition">http://tinao.mos.ru/presscenter/news/detail/7904906.html</text:span></text:a></text:p>
      <text:p text:style-name="Text_20_body"><text:a xlink:type="simple" xlink:href="http://tinao.mos.ru" office:name=""><text:span text:style-name="Definition">Префектура Троицкого и Новомосковского административных округов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0T09:52:24Z</meta:creation-date>
    <dc:date>2023-08-10T09:52:24Z</dc:date>
  </office:meta>
</office:document-meta>
</file>