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з-щербинки-выступят-на-всероссийских-соревнованиях-по-греко-римской-борьбе"/>Спортсмены из Щербинки выступят на Всероссийских соревнованиях по греко-римской борьбе<text:bookmark-end text:name="спортсмены-из-щербинки-выступят-на-всероссийских-соревнованиях-по-греко-римской-борьбе"/></text:h>
      <text:p text:style-name="First_20_paragraph">13.02.2019</text:p>
      <text:p text:style-name="Text_20_body"/>
      <text:p text:style-name="Text_20_body"/>
      <text:p text:style-name="Text_20_body"><text:span text:style-name="T1">Спортсмены из Щербинки выступят на Всероссийских соревнованиях по греко-римской борьбе. Фото: архив</text:span></text:p>
      <text:p text:style-name="Text_20_body">Спортсмены 21 февраля представят городской округ Щербинка на Всероссийских соревнованиях по греко-римской борьбе в городе Можга республики Удмуртия.</text:p>
      <text:p text:style-name="Text_20_body">— На турнир поедут ребята 2004 и 2005 годов рождения. Всего в сборной восемь юношей. Сейчас активно готовятся к соревнованиям, — сообщил Вадим Козырев, тренер по греко-римской борьбе Детско-юношеской спортивной школы городского округа Щербинка.</text:p>
      <text:p text:style-name="Text_20_body">Кроме того, борцы выступят на нескольких турнирах. В марте и апреле юные спортсмены в возрасте 12-13 лет сразятся в рамках Первенства Москвы по греко-римской борьбе среди юниоров. В мае ребята поедут на турнир в Магнитогорске.</text:p>
      <text:p text:style-name="Text_20_body"><text:line-break/></text:p>
      <text:p text:style-name="Text_20_body">Адрес страницы: <text:a xlink:type="simple" xlink:href="http://tinao.mos.ru/presscenter/news/detail/7885479.html" office:name=""><text:span text:style-name="Definition">http://tinao.mos.ru/presscenter/news/detail/788547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6:21:58Z</meta:creation-date>
    <dc:date>2023-08-10T06:21:58Z</dc:date>
  </office:meta>
</office:document-meta>
</file>