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жегодный-фестиваль-семейных-ансамблей-провели-в-поселке-птичное"/>Ежегодный фестиваль семейных ансамблей провели в поселке Птичное<text:bookmark-end text:name="ежегодный-фестиваль-семейных-ансамблей-провели-в-поселке-птичное"/></text:h>
      <text:p text:style-name="First_20_paragraph">11.02.2019</text:p>
      <text:p text:style-name="Text_20_body"><text:span text:style-name="T1"> </text:span></text:p>
      <text:p text:style-name="Text_20_body"><text:span text:style-name="T1">Ежегодный фестиваль семейных ансамблей провели в поселке Птичное. Фото предоставили сотрудники Дома культуры</text:span></text:p>
      <text:p text:style-name="Text_20_body">В Доме культуры «Десна» в поселке Птичное поселения Первомайское 9 февраля состоялся IX Открытый фестиваль семейных ансамблей «Моя семья».</text:p>
      <text:p text:style-name="Text_20_body">— Участие приняли около 30 столичных и подмосковных коллективов. Мероприятие провела заслуженный работник культуры Российской Федерации Ольга Тихонова. Фестиваль открыли песней «Мама — первое слово». Композицию исполнила семья Оксаны Карпунчиковой, художественного руководителя трех вокальных коллективов Дома культуры «Десна». На сцену вышли коллективы из Наро-Фоминска, поселка Первомайское и нескольких административных округов Москвы, — рассказала ведущий методист Дома культуры «Десна» Ольга Курченко.</text:p>
      <text:p text:style-name="Text_20_body">Она добавила, что гости увидели вокальные, хореографические и фольклорные номера. Все исполнители получили дипломы, награды и сделали совместную фотографию по окончании фестиваля.</text:p>
      <text:p text:style-name="Text_20_body"><text:line-break/></text:p>
      <text:p text:style-name="Text_20_body">Адрес страницы: <text:a xlink:type="simple" xlink:href="http://tinao.mos.ru/gazeta_novye_okruga/detail/7879951.html" office:name=""><text:span text:style-name="Definition">http://tinao.mos.ru/gazeta_novye_okruga/detail/7879951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5T14:50:59Z</meta:creation-date>
    <dc:date>2023-06-25T14:50:59Z</dc:date>
  </office:meta>
</office:document-meta>
</file>