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юные-спортсмены-из-щербинки-стали-призерами-турнира-по-греко-римской-борьбе"/>Юные спортсмены из Щербинки стали призерами турнира по греко-римской борьбе<text:bookmark-end text:name="юные-спортсмены-из-щербинки-стали-призерами-турнира-по-греко-римской-борьбе"/></text:h>
      <text:p text:style-name="First_20_paragraph">06.02.2019</text:p>
      <text:p text:style-name="Text_20_body"><text:span text:style-name="T1"> </text:span></text:p>
      <text:p text:style-name="Text_20_body"><text:span text:style-name="T1">Юные спортсмены из Щербинки стали призерами турнира по греко-римской борьбе. Фото: официальный сайт Детско-юношеской спортивной школы городского округа Щербинка</text:span></text:p>
      <text:p text:style-name="Text_20_body">Воспитанники Детско-юношеской спортивной школы городского округа Щербинка 5 февраля заняли второе место в турнире по греко-римской борьбе. Соревнования посвятили памяти заслуженного тренера Союза Советских Социалистических Республик Марка Португала.</text:p>
      <text:p text:style-name="Text_20_body">— В рамках турнира встретились участники из спортивных учреждений России и Белоруссии в возрасте 14 и 15 лет. Всего на состязаниях собрались восемь команд. Городской округ представили воспитанники нашего учреждения, — поделился старший тренер по греко-римской борьбе в ДЮСШ Вадим Козырев.</text:p>
      <text:p text:style-name="Text_20_body">Отметим, что изначально всех участников соревнований разделили на две подгруппы. Ребята из Щербинки стали чемпионами в своей. В общем зачете спортсмены оказались на второй позиции после представителей 64-й школы олимпийского резерва.</text:p>
      <text:p text:style-name="Text_20_body"><text:line-break/></text:p>
      <text:p text:style-name="Text_20_body">Адрес страницы: <text:a xlink:type="simple" xlink:href="http://tinao.mos.ru/presscenter/news/detail/7870773.html" office:name=""><text:span text:style-name="Definition">http://tinao.mos.ru/presscenter/news/detail/7870773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5T10:10:37Z</meta:creation-date>
    <dc:date>2023-06-15T10:10:37Z</dc:date>
  </office:meta>
</office:document-meta>
</file>