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онькобежцы-из-щаповского-отправятся-на-турнир-лед-надежды-нашей"/>Конькобежцы из Щаповского отправятся на турнир «Лед надежды нашей»<text:bookmark-end text:name="конькобежцы-из-щаповского-отправятся-на-турнир-лед-надежды-нашей"/></text:h>
      <text:p text:style-name="First_20_paragraph">31.01.2019</text:p>
      <text:p text:style-name="Text_20_body"/>
      <text:p text:style-name="Text_20_body"><text:span text:style-name="T1">Конькобежцы из Щаповского отправятся на турнир «Лед надежды нашей». Фото: архив</text:span></text:p>
      <text:p text:style-name="Text_20_body">Конькобежцы из поселения Щаповское 2 февраля выступят на соревнованиях в Московском «Лед надежды нашей».</text:p>
      <text:p text:style-name="Text_20_body">— Мы собрали команду из десяти спортсменов. В Московском сразятся конькобежцы всех возрастных категорий. На турнир поедут как мужчины, так и женщины. Они посоревнуются на различных дистанциях: 50, 100 и 200 метров, — сообщил директор Спортивного клуба «Заря» Алексей Якушин. — Состязания пройдут на зимнем стадионе микрорайона №1.</text:p>
      <text:p text:style-name="Text_20_body">Он добавил, что на турнир по конькобежному спорту пригласили участников из всех муниципальных образований Троицкого и Новомосковского административных округов.</text:p>
      <text:p text:style-name="Text_20_body"><text:line-break/></text:p>
      <text:p text:style-name="Text_20_body">Адрес страницы: <text:a xlink:type="simple" xlink:href="http://tinao.mos.ru/presscenter/news/detail/7858159.html" office:name=""><text:span text:style-name="Definition">http://tinao.mos.ru/presscenter/news/detail/7858159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0T06:22:23Z</meta:creation-date>
    <dc:date>2023-08-10T06:22:23Z</dc:date>
  </office:meta>
</office:document-meta>
</file>