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питальный-ремонт-проведут-в-многоквартирном-доме-в-михайлово-ярцевском"/>Капитальный ремонт проведут в многоквартирном доме в Михайлово-Ярцевском<text:bookmark-end text:name="капитальный-ремонт-проведут-в-многоквартирном-доме-в-михайлово-ярцевском"/></text:h>
      <text:p text:style-name="First_20_paragraph">24.01.2019</text:p>
      <text:p text:style-name="Text_20_body"/>
      <text:p text:style-name="Text_20_body"/>
      <text:p text:style-name="Text_20_body"><text:span text:style-name="T1">Капитальный ремонт проведут в многоквартирном доме в Михайлово-Ярцевском. Фото: архив</text:span></text:p>
      <text:p text:style-name="Text_20_body">Капитальный ремонт состоится в 2019 году в многоквартирном доме №10 села Михайловское.</text:p>
      <text:p text:style-name="Text_20_body">— Специалисты проведут комплексный ремонт инженерных систем, замену труб и канализации. Подрядчики обновят электрику. Кроме того, отремонтируют фасад и кровли в доме. На данный момент идет этап планировки работ, — сообщил специалист отдела жилищно-коммунального хозяйства и благоустройства администрации Михайлово-Ярцевского Андрей Ашлапов.</text:p>
      <text:p text:style-name="Text_20_body">Он отметил, что в многоквартирном доме планируют заменить окна и входные двери. Будет выполнен ремонт подъездов. Все работы согласуют с жителями. Специалисты детально изучат дом и примут решение о конкретных видах ремонта.</text:p>
      <text:p text:style-name="Text_20_body"><text:line-break/></text:p>
      <text:p text:style-name="Text_20_body">Адрес страницы: <text:a xlink:type="simple" xlink:href="http://tinao.mos.ru/presscenter/news/detail/7843311.html" office:name=""><text:span text:style-name="Definition">http://tinao.mos.ru/presscenter/news/detail/7843311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10:21:23Z</meta:creation-date>
    <dc:date>2023-08-10T10:21:23Z</dc:date>
  </office:meta>
</office:document-meta>
</file>