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а-учебных-корпуса-школы-щербинки-планируют-построить-к-2021-году"/>Два учебных корпуса школы Щербинки планируют построить к 2021 году<text:bookmark-end text:name="два-учебных-корпуса-школы-щербинки-планируют-построить-к-2021-году"/></text:h>
      <text:p text:style-name="First_20_paragraph">15.01.2019</text:p>
      <text:p text:style-name="Text_20_body"/>
      <text:p text:style-name="Text_20_body"><text:span text:style-name="T1">Два учебных корпуса школы Щербинки планируют построить к 2021 году. Фото: архив</text:span></text:p>
      <text:p text:style-name="Text_20_body">Два корпуса на 1100 мест запланировали построить для учеников образовательного комплекса «Школа №2122». Информацию об этом 14 января сообщил директор учреждения Руслан Кипятков.</text:p>
      <text:p text:style-name="Text_20_body">— В рамках адресной инвестиционной программы специалисты возведут два корпуса на улице Местечко Барыши. Первое здание вместит 700 учеников 1-7 классов. Для создания второго блока специалисты реконструируют или снесут имеющееся здание, — прокомментировал директор комплекса №2122 Руслан Кипятков.</text:p>
      <text:p text:style-name="Text_20_body">Он добавил, что на месте существующей школьной площадки запланировано строительство корпуса для учеников старшей школы, 8-11 классов, оборудованного всем необходимым для грамотного выбора будущих профессий, востребованных в современном мегаполисе. Заказчиком проекта является Департамент развития новых территорий.</text:p>
      <text:p text:style-name="Text_20_body">Руслан Кипятков отметил, что на данный момент в архитектурном бюро ведется обсуждение проекта.</text:p>
      <text:p text:style-name="Text_20_body"><text:line-break/></text:p>
      <text:p text:style-name="Text_20_body">Адрес страницы: <text:a xlink:type="simple" xlink:href="http://tinao.mos.ru/presscenter/news/detail/7820201.html" office:name=""><text:span text:style-name="Definition">http://tinao.mos.ru/presscenter/news/detail/7820201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0:42:22Z</meta:creation-date>
    <dc:date>2023-08-10T10:42:22Z</dc:date>
  </office:meta>
</office:document-meta>
</file>