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щербинки-посетят-палаты-бояр-романовых"/>Жители Щербинки посетят палаты бояр Романовых<text:bookmark-end text:name="жители-щербинки-посетят-палаты-бояр-романовых"/></text:h>
      <text:p text:style-name="First_20_paragraph">14.01.2019</text:p>
      <text:p text:style-name="Text_20_body"/>
      <text:p text:style-name="Text_20_body"><text:span text:style-name="T1">Жители Щербинки посетят палаты бояр Романовых. Фото: официальная страница учреждения в социальных сетях</text:span></text:p>
      <text:p text:style-name="Text_20_body">Получатели социальных услуг из городского округа Щербинка 23 января отправятся в музей «Палаты бояр Романовых».</text:p>
      <text:p text:style-name="Text_20_body">— Для выездного мероприятия нам выделят автобус. Гид проведет экскурсию по музею и расскажет о быте московского боярства XVI-XVII веков, — поделилась руководитель клубных формирований в Центре социального обслуживания «Щербинский» Светлана Старикова.</text:p>
      <text:p text:style-name="Text_20_body">Она добавила, что участникам встречи покажут одежду и утварь, сундуки и старинные книги. Всего на экскурсию отправятся порядка 40 человек.</text:p>
      <text:p text:style-name="Text_20_body">Светлана Старикова отметила, что ранее получатели социальных услуг посетили Музей-мастерскую Зураба Церетели.</text:p>
      <text:p text:style-name="Text_20_body"><text:line-break/></text:p>
      <text:p text:style-name="Text_20_body">Адрес страницы: <text:a xlink:type="simple" xlink:href="http://tinao.mos.ru/presscenter/news/detail/7816586.html" office:name=""><text:span text:style-name="Definition">http://tinao.mos.ru/presscenter/news/detail/7816586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3:57:50Z</meta:creation-date>
    <dc:date>2023-08-10T03:57:50Z</dc:date>
  </office:meta>
</office:document-meta>
</file>