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огодние-ели-демонтируют-в-щаповском"/>Новогодние ели демонтируют в Щаповском<text:bookmark-end text:name="новогодние-ели-демонтируют-в-щаповском"/></text:h>
      <text:p text:style-name="First_20_paragraph">11.01.2019</text:p>
      <text:p text:style-name="Text_20_body"/>
      <text:p text:style-name="Text_20_body"><text:span text:style-name="T1">Новогодние ели демонтируют в Щаповском. Фото: администрация поселения Щаповское</text:span></text:p>
      <text:p text:style-name="Text_20_body">Сотрудники подрядной организации 19 января демонтируют новогодние ели в поселении Щаповское.</text:p>
      <text:p text:style-name="Text_20_body">— Работы проведут в поселке Щапово у Дома культуры «Солнечный» и его структурного подразделения в Курилове. Подрядчики разберут искусственные ели в течение дня. Кроме этого, специалисты демонтируют световой фонтан на площади поселка Щапово. Эти работы запланировали провести в период с 18 по 25 января, — рассказала начальник организационного отдела администрации поселения Щаповское Ольга Кириленко.</text:p>
      <text:p text:style-name="Text_20_body">Она добавила, что праздничная иллюминация останется на столбах и деревьях в поселках Щапово и Курилово.</text:p>
      <text:p text:style-name="Text_20_body"><text:line-break/></text:p>
      <text:p text:style-name="Text_20_body">Адрес страницы: <text:a xlink:type="simple" xlink:href="http://tinao.mos.ru/presscenter/news/detail/7813601.html" office:name=""><text:span text:style-name="Definition">http://tinao.mos.ru/presscenter/news/detail/7813601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0:42:32Z</meta:creation-date>
    <dc:date>2023-08-10T10:42:32Z</dc:date>
  </office:meta>
</office:document-meta>
</file>