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элементы-системы-электроснабжения-заменили-в-жилом-доме-в-кокошкине"/>Элементы системы электроснабжения заменили в жилом доме в Кокошкине<text:bookmark-end text:name="элементы-системы-электроснабжения-заменили-в-жилом-доме-в-кокошкине"/></text:h>
      <text:p text:style-name="First_20_paragraph">10.01.2019</text:p>
      <text:p text:style-name="Text_20_body"/>
      <text:p text:style-name="Text_20_body"><text:span text:style-name="T1">Элементы системы электроснабжения заменили в жилом доме в Кокошкине. Фото: архив</text:span></text:p>
      <text:p text:style-name="Text_20_body">Специалисты подрядной организации завершили ремонт элементов системы электроснабжения в жилом доме №5 по улице Дзержинского в поселении Кокошкино. Информацию об этом сообщили 9 января в местной администрации.</text:p>
      <text:p text:style-name="Text_20_body">— Работы прошли в рамках программы капитального ремонта на 2018-2019 годы. Специалисты заменили элементы системы электроснабжения в местах общего пользования. Установили новые счетчики. Рабочие заменили проводку, — поделился информацией начальник отдела жилищно-коммунального хозяйства администрации поселения Кокошкино Евгений Балабин.</text:p>
      <text:p text:style-name="Text_20_body">Он отметил, что сейчас началась стадия сдачи объекта. В ближайшее время запланировано посещение многоквартирного дома для проверки оказанных услуг.</text:p>
      <text:p text:style-name="Text_20_body"><text:line-break/></text:p>
      <text:p text:style-name="Text_20_body">Адрес страницы: <text:a xlink:type="simple" xlink:href="http://tinao.mos.ru/presscenter/news/detail/7810897.html" office:name=""><text:span text:style-name="Definition">http://tinao.mos.ru/presscenter/news/detail/7810897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5:40:16Z</meta:creation-date>
    <dc:date>2023-08-10T05:40:16Z</dc:date>
  </office:meta>
</office:document-meta>
</file>