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рещенские-купели-обустроят-в-новой-москве"/>Крещенские купели обустроят в Новой Москве<text:bookmark-end text:name="крещенские-купели-обустроят-в-новой-москве"/></text:h>
      <text:p text:style-name="First_20_paragraph">10.01.2019</text:p>
      <text:p text:style-name="Text_20_body"/>
      <text:p text:style-name="Text_20_body"><text:span text:style-name="T1">Крещенские купели обустроят в Новой Москве. Фото: архив</text:span></text:p>
      <text:p text:style-name="Text_20_body">Крещенские купели обустроят к 18 января в Троицком и Новомосковском административных округах по 19 адресам.</text:p>
      <text:p text:style-name="Text_20_body">Окунуться можно будет в поселениях Внуковское, Вороновское, Воскресенское, Кленовское, Десеновское, Краснопахорское, Марушкинское, Михайлово-Ярцевское, Московский, Мосрентген, Филимонковское, Роговское, Щаповское и Троицке.</text:p>
      <text:p text:style-name="Text_20_body">— Мы обустроим временную купель в селе Ознобишино у Храма Живоначальной Троицы. Специалисты сделают прорубь, установят пункты обогрева и конструкцию для спуска в воду. Безопасность обеспечит команда сотрудников Министерства по чрезвычайным ситуациям в составе шести человек. Бригада спасателей предварительно подготовит водолазное снаряжение. Работы по обустройству купели проведут 18 января в течение одного дня, — сообщил начальник отдела по гражданской обороне и чрезвычайным ситуациям администрации поселения Щаповское Александр Беленко.</text:p>
      <text:p text:style-name="Text_20_body">Он добавил, что желающие смогут искупаться в праздник в отапливаемом помещении. В селе Ознобишино располагается специальное деревянное строение с проточной водой внутри.</text:p>
      <text:p text:style-name="Text_20_body"><text:line-break/></text:p>
      <text:p text:style-name="Text_20_body">Адрес страницы: <text:a xlink:type="simple" xlink:href="http://tinao.mos.ru/presscenter/news/detail/7810754.html" office:name=""><text:span text:style-name="Definition">http://tinao.mos.ru/presscenter/news/detail/7810754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7T03:14:31Z</meta:creation-date>
    <dc:date>2023-05-27T03:14:31Z</dc:date>
  </office:meta>
</office:document-meta>
</file>