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оккейную-коробку-установят-в-поселке-минвнешторга"/>Хоккейную коробку установят в поселке Минвнешторга<text:bookmark-end text:name="хоккейную-коробку-установят-в-поселке-минвнешторга"/></text:h>
      <text:p text:style-name="First_20_paragraph">27.12.2018</text:p>
      <text:p text:style-name="Text_20_body"/>
      <text:p text:style-name="Text_20_body"><text:span text:style-name="T1">Хоккейную коробку установят в поселке Минвнешторга. Фото: архив</text:span></text:p>
      <text:p text:style-name="Text_20_body">В поселке Минвнешторга поселения Внуковское в 2019 году установят хоккейную коробку.</text:p>
      <text:p text:style-name="Text_20_body">— Мы запланировали проведение нескольких видов работ по благоустройству территории возле дома №23 по улице Ленина. Помимо хоккейной коробки, там оборудуют новые урны и скамейки. Специалисты положат полиуретановое покрытие на площадке. Это позволит обеспечить безопасность детей во время подвижных игр, — рассказала главный специалист отдела благоустройства администрации поселения Внуковское Евгения Изоточкина.</text:p>
      <text:p text:style-name="Text_20_body">Она добавила, что специалисты создадут там пешеходные дорожки. Евгения Изоточкина уточнила, что работы начнутся в конце весны и завершатся в августе 2019 года.</text:p>
      <text:p text:style-name="Text_20_body"><text:line-break/></text:p>
      <text:p text:style-name="Text_20_body">Адрес страницы: <text:a xlink:type="simple" xlink:href="http://tinao.mos.ru/presscenter/news/detail/7797208.html" office:name=""><text:span text:style-name="Definition">http://tinao.mos.ru/presscenter/news/detail/7797208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0:55:25Z</meta:creation-date>
    <dc:date>2023-08-10T10:55:25Z</dc:date>
  </office:meta>
</office:document-meta>
</file>