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ртисты-из-первомайского-выступят-на-городском-концерте-в-московском"/>Артисты из Первомайского выступят на городском концерте в Московском<text:bookmark-end text:name="артисты-из-первомайского-выступят-на-городском-концерте-в-московском"/></text:h>
      <text:p text:style-name="First_20_paragraph">27.12.2018</text:p>
      <text:p text:style-name="Text_20_body"/>
      <text:p text:style-name="Text_20_body"><text:span text:style-name="T1">Артисты из Первомайского выступят на городском концерте в Московском. Фото: Дом культуры «Первомайское»</text:span></text:p>
      <text:p text:style-name="Text_20_body">Артисты Дома культуры «Первомайское» 2 января выступят на городском новогоднем концерте в Московском.</text:p>
      <text:p text:style-name="Text_20_body">— Это традиционное мероприятие. До этого мы уже выступали в Московском на новогодних концертах. Вместе со мной Валерий Торгунаков исполнит популярные праздничные песни, — рассказала заместитель директора Дома культуры «Первомайское» Светлана Горовая. — К нам присоединится артист Александр Шурупов. Он подготовит авторские музыкальные композиции для этого мероприятия.</text:p>
      <text:p text:style-name="Text_20_body">Она добавила, что концерт состоится на открытой площадке у Дома культуры «Московский».</text:p>
      <text:p text:style-name="Text_20_body">В репертуар артистов из Первомайского войдет около 20 песен.</text:p>
      <text:p text:style-name="Text_20_body"><text:line-break/></text:p>
      <text:p text:style-name="Text_20_body">Адрес страницы: <text:a xlink:type="simple" xlink:href="http://tinao.mos.ru/presscenter/news/detail/7796986.html" office:name=""><text:span text:style-name="Definition">http://tinao.mos.ru/presscenter/news/detail/779698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02:46:19Z</meta:creation-date>
    <dc:date>2023-07-12T02:46:19Z</dc:date>
  </office:meta>
</office:document-meta>
</file>