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оративную-конструкцию-установили-в-поселке-воскресенское"/>Декоративную конструкцию установили в поселке Воскресенское<text:bookmark-end text:name="декоративную-конструкцию-установили-в-поселке-воскресенское"/></text:h>
      <text:p text:style-name="First_20_paragraph">24.12.2018</text:p>
      <text:p text:style-name="Text_20_body"/>
      <text:p text:style-name="Text_20_body"><text:span text:style-name="T1">Декоративную конструкцию установили в поселке Воскресенское. Фото: архив</text:span></text:p>
      <text:p text:style-name="Text_20_body">Декоративную конструкцию с надписью «Я люблю парк» установили специалисты на территории поселка Воскресенское. Об этом 24 декабря сообщили в администрации поселения.</text:p>
      <text:p text:style-name="Text_20_body">— Специалисты подрядной организации установили конструкцию рядом со знаковым объектом. Для работ пригласили бригаду квалифицированных специалистов, — проинформировал главный специалист отдела жилищно-коммунального хозяйства и благоустройства администрации поселения Воскресенское Михаил Смирнов.</text:p>
      <text:p text:style-name="Text_20_body">Он отметил, что работы завершили за несколько часов. Объект установили для украшения территории в связи с предстоящими новогодними праздниками.</text:p>
      <text:p text:style-name="Text_20_body"><text:line-break/></text:p>
      <text:p text:style-name="Text_20_body">Адрес страницы: <text:a xlink:type="simple" xlink:href="http://tinao.mos.ru/presscenter/news/detail/7787091.html" office:name=""><text:span text:style-name="Definition">http://tinao.mos.ru/presscenter/news/detail/778709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56:14Z</meta:creation-date>
    <dc:date>2023-08-10T10:56:14Z</dc:date>
  </office:meta>
</office:document-meta>
</file>