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исательница-проведет-встречу-с-жителями-внуковского"/>Писательница проведет встречу с жителями Внуковского<text:bookmark-end text:name="писательница-проведет-встречу-с-жителями-внуковского"/></text:h>
      <text:p text:style-name="First_20_paragraph">13.12.2018</text:p>
      <text:p text:style-name="Text_20_body"/>
      <text:p text:style-name="Text_20_body"><text:span text:style-name="T1">Писательница проведет встречу с жителями Внуковского. Фото: архив</text:span></text:p>
      <text:p text:style-name="Text_20_body">В библиотеке №256 поселения Внуковское 21 декабря состоится встреча с писательницей Еленой Вороновой.</text:p>
      <text:p text:style-name="Text_20_body">— Автор поделится с участниками мероприятия своими творческими планами. Елена Воронова расскажет, какие фольклорные сюжеты она задействовала в своих произведениях. Стоит отметить, что она известна и как поэт. Гостям во время встречи Елена Воронова прочтет несколько своих стихотворений, — рассказала библиотекарь Виктория Пшеницына.</text:p>
      <text:p text:style-name="Text_20_body">Она добавила, что все желающие смогут задать автору вопросы после беседы.</text:p>
      <text:p text:style-name="Text_20_body">Вход свободный. Начало мероприятия в 17:00. Гостей ждут по адресу: поселок Минвнешторга, улица Ленина, дом №23.</text:p>
      <text:p text:style-name="Text_20_body"><text:line-break/></text:p>
      <text:p text:style-name="Text_20_body">Адрес страницы: <text:a xlink:type="simple" xlink:href="http://tinao.mos.ru/presscenter/news/detail/7764452.html" office:name=""><text:span text:style-name="Definition">http://tinao.mos.ru/presscenter/news/detail/7764452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8:57:37Z</meta:creation-date>
    <dc:date>2023-08-10T08:57:37Z</dc:date>
  </office:meta>
</office:document-meta>
</file>