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лейболистки-из-щаповского-выступят-в-красной-пахре"/>Волейболистки из Щаповского выступят в Красной Пахре<text:bookmark-end text:name="волейболистки-из-щаповского-выступят-в-красной-пахре"/></text:h>
      <text:p text:style-name="First_20_paragraph">13.12.2018</text:p>
      <text:p text:style-name="Text_20_body"/>
      <text:p text:style-name="Text_20_body"><text:span text:style-name="T1">Волейболистки из Щаповского выступят в Красной Пахре. Фото: Спортивный клуб Заря</text:span></text:p>
      <text:p text:style-name="Text_20_body"><text:line-break/></text:p>
      <text:p text:style-name="Text_20_body">Женская юношеская команда по волейболу «Заря» из поселения Щаповское выступит 15 декабря на турнире Кубка главы администрации поселения Краснопахорское.</text:p>
      <text:p text:style-name="Text_20_body">— Мы поборемся с несколькими командами из Троицкого и Новомосковского административных округов. Соперники определятся после жеребьевки в день соревнований. В состав нашей команды вошли восемь волейболисток. Согласно регламенту, в этом турнире примут участие девушки не старше 17 лет, — поделился директор Спортивного клуба «Заря» Алексей Якушин.</text:p>
      <text:p text:style-name="Text_20_body">Он добавил, что в октябре 2019 года волейболистки стали серебряными призерами окружных соревнований.</text:p>
      <text:p text:style-name="Text_20_body"><text:line-break/></text:p>
      <text:p text:style-name="Text_20_body">Адрес страницы: <text:a xlink:type="simple" xlink:href="http://tinao.mos.ru/presscenter/news/detail/7764149.html" office:name=""><text:span text:style-name="Definition">http://tinao.mos.ru/presscenter/news/detail/7764149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6:42:59Z</meta:creation-date>
    <dc:date>2023-08-10T06:42:59Z</dc:date>
  </office:meta>
</office:document-meta>
</file>