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ратисты-из-щербинки-посетят-семинары-в-калуге"/>Каратисты из Щербинки посетят семинары в Калуге<text:bookmark-end text:name="каратисты-из-щербинки-посетят-семинары-в-калуге"/></text:h>
      <text:p text:style-name="First_20_paragraph">05.12.2018</text:p>
      <text:p text:style-name="Text_20_body"/>
      <text:p text:style-name="Text_20_body"><text:span text:style-name="T1">Каратисты из Щербинки посетят семинары в Калуге. Фото предоставил директор спортивной школы Алексей Ловцевич</text:span></text:p>
      <text:p text:style-name="Text_20_body">Каратисты из Спортивного клуба «Огава-Щербинка» 8 и 9 декабря посетят семинары в городе Калуга.</text:p>
      <text:p text:style-name="Text_20_body">— Мы отправимся на занятия в составе десяти человек. Семинары проведет чемпион мира по джиу-джитсу Александр Кретов. Он представит техники: 6 дан мотоха йошин рю и бушинкан, — прокомментировал директор Спортивного клуба «Огава-Щербинка» Алексей Ловцевич.</text:p>
      <text:p text:style-name="Text_20_body">Он добавил, что участники встречи потренируются в нескольких направлениях. Среди них: 3 дан газ шин джитсу и традиционное дзюдо.</text:p>
      <text:p text:style-name="Text_20_body">Сообщается, что подобный семинар для спортсменов состоится 7 декабря на территории образовательного комплексе «Школа №2117» городского округа Щербинка.</text:p>
      <text:p text:style-name="Text_20_body"><text:line-break/></text:p>
      <text:p text:style-name="Text_20_body">Адрес страницы: <text:a xlink:type="simple" xlink:href="http://tinao.mos.ru/presscenter/news/detail/7744089.html" office:name=""><text:span text:style-name="Definition">http://tinao.mos.ru/presscenter/news/detail/7744089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6:43:15Z</meta:creation-date>
    <dc:date>2023-08-10T06:43:15Z</dc:date>
  </office:meta>
</office:document-meta>
</file>