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линии-электропередач-реконструировали-в-рязановском"/>Линии электропередач реконструировали в Рязановском<text:bookmark-end text:name="линии-электропередач-реконструировали-в-рязановском"/></text:h>
      <text:p text:style-name="First_20_paragraph">05.12.2018</text:p>
      <text:p text:style-name="Text_20_body"/>
      <text:p text:style-name="Text_20_body"><text:span text:style-name="T1">Линии электропередач реконструировали в Рязановском. Фото: пресс-служба администрации поселения Рязановское</text:span></text:p>
      <text:p text:style-name="Text_20_body">Специалисты Московской объединенной электросетевой компании реконструировали линии электропередач на территориях садоводческих некоммерческих товариществ «Рассвет» и «Родничок-2» поселения Рязановское.</text:p>
      <text:p text:style-name="Text_20_body">— В проведении работ были задействованы 15 специалистов. Для улучшения качественных показателей электроснабжения и расширения сети абонентов специалисты выполнили реконструкцию линий, монтаж и подключение к электрическим сетям блочной трансформаторной подстанции мощностью 400 киловольт-ампер. Они заменили устаревшие провода, — рассказала пресс-секретарь администрации поселения Рязановское Наталья Палюхевич.</text:p>
      <text:p text:style-name="Text_20_body">Отметим, что на сегодняшний день подобные работы ведут в деревне Армазово. Там специалисты реконструируют линию электроснабжения с помощью самонесущего изолированного провода.</text:p>
      <text:p text:style-name="Text_20_body"><text:line-break/></text:p>
      <text:p text:style-name="Text_20_body">Адрес страницы: <text:a xlink:type="simple" xlink:href="http://tinao.mos.ru/presscenter/news/detail/7743754.html" office:name=""><text:span text:style-name="Definition">http://tinao.mos.ru/presscenter/news/detail/7743754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2T07:41:14Z</meta:creation-date>
    <dc:date>2023-06-22T07:41:14Z</dc:date>
  </office:meta>
</office:document-meta>
</file>