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с-префектом-новой-москвы-состоялась-в-щербинке"/>Встреча с префектом Новой Москвы состоялась в Щербинке<text:bookmark-end text:name="встреча-с-префектом-новой-москвы-состоялась-в-щербинке"/></text:h>
      <text:p text:style-name="First_20_paragraph">30.11.2018</text:p>
      <text:p text:style-name="Text_20_body"/>
      <text:p text:style-name="Text_20_body"><text:span text:style-name="T1">Встреча с префектом Новой Москвы состоялась в Щербинке. Фото: Владимир Смоляков</text:span></text:p>
      <text:p text:style-name="Text_20_body">Встреча префекта Троицкого и Новомосковского административных округов Дмитрия Набокина с жителями состоялась 28 ноября во Дворце культуры городского округа Щербинка.</text:p>
      <text:p text:style-name="Text_20_body"><text:line-break/></text:p>
      <text:p text:style-name="Text_20_body">В начале мероприятия присутствующим продемонстрировали ролик о развитии городского округа в составе Новой Москвы. За шесть лет в Щербинке ввели в эксплуатацию более 400 000 квадратных метров жилья. Работают два образовательных комплекса, в состав которых входят 8 дошкольных учреждения и 4 школьных отделения. На стадии согласования находится проект транспортно-пересадочного пункта, который позволит решить одну из главных проблем, связанную с мостом через железнодорожные пути. В городском округе Щербинка 102 дворовые территории из них по программе «Жилище» благоустроено 62. Ведутся работы по благоустройству общественных пространств.</text:p>
      <text:p text:style-name="Text_20_body"><text:line-break/></text:p>
      <text:p text:style-name="Text_20_body">После просмотра ролика Дмитрий Набокин ответил на вопросы жителей.</text:p>
      <text:p text:style-name="Text_20_body"><text:line-break/></text:p>
      <text:p text:style-name="Text_20_body">Михаил Кольцов спросил про строительство образовательных учреждений.</text:p>
      <text:p text:style-name="Text_20_body">– На улице 40 лет Октября снесли старое здание, сейчас ведется строительство нового корпуса. Уже 1 сентября 2019 года дети пойдут в новую школу. В 2019 году планируется решить все вопросы с возведением нового корпуса образовательного комплекса «Школа 2122», – рассказал префект.</text:p>
      <text:p text:style-name="Text_20_body"><text:line-break/></text:p>
      <text:p text:style-name="Text_20_body">Несколько жителей поинтересовались открытием новой поликлиники.</text:p>
      <text:p text:style-name="Text_20_body">– Она появится в 2020 году. Сроки перенесли из-за изменения требований к объектам здравоохранения, и мы стараемся оперативно решать новые задачи, – отметил префект.</text:p>
      <text:p text:style-name="Text_20_body"><text:line-break/></text:p>
      <text:p text:style-name="Text_20_body">Тимур Бурлакин спросил про программу реновации.</text:p>
      <text:p text:style-name="Text_20_body">– Мы определили площадку, в Щербинке это улица Железнодорожная вблизи дома №37, – поделился Дмитрий Набокин. – Через два года начнется строительство. Для будущих переселенцев проводятся дни открытых дверей, на которых демонстрируются уже построенные дома, предназначенные под заселение в рамках программы реновации.</text:p>
      <text:p text:style-name="Text_20_body"><text:line-break/></text:p>
      <text:p text:style-name="Text_20_body">В конце встречи жители поблагодарили Дмитрия Набокина за проделанную работу.</text:p>
      <text:p text:style-name="Text_20_body"><text:line-break/></text:p>
      <text:p text:style-name="Text_20_body">Адрес страницы: <text:a xlink:type="simple" xlink:href="http://tinao.mos.ru/presscenter/news/detail/7733032.html" office:name=""><text:span text:style-name="Definition">http://tinao.mos.ru/presscenter/news/detail/7733032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1:32:35Z</meta:creation-date>
    <dc:date>2023-08-10T11:32:35Z</dc:date>
  </office:meta>
</office:document-meta>
</file>