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ециалисты-киевского-перешли-на-зимний-режим-работы"/>Специалисты Киевского перешли на зимний режим работы<text:bookmark-end text:name="специалисты-киевского-перешли-на-зимний-режим-работы"/></text:h>
      <text:p text:style-name="First_20_paragraph">20.11.2018</text:p>
      <text:p text:style-name="Text_20_body"><text:span text:style-name="T1">Специалисты Киевского перешли на зимний режим работы. Фото: архив</text:span></text:p>
      <text:p text:style-name="Text_20_body"><text:line-break/></text:p>
      <text:p text:style-name="Text_20_body">Представители Управляющей компании 19 ноября сообщили о полном переходе на зимний режим работы в поселке Киевский.</text:p>
      <text:p text:style-name="Text_20_body"><text:line-break/></text:p>
      <text:p text:style-name="Text_20_body">— Бригада в составе 18-20 человек выходит на регулярную уборку придомовой территории. Они укомплектованы необходимым оборудованием для ручной очистки тротуаров и теплой рабочей одеждой. При увеличении количества осадков и образования льда бригада начнет использовать при уборке противогололедный материал, находящийся в специальных контейнерах, — сообщил техник-смотритель компании Андрей Коломеец.</text:p>
      <text:p text:style-name="Text_20_body"><text:line-break/></text:p>
      <text:p text:style-name="Text_20_body">Он отметил, что уборку будут проводить в рабочее время по всем адресам поселения.</text:p>
      <text:p text:style-name="Text_20_body"><text:line-break/></text:p>
      <text:p text:style-name="Text_20_body"><text:line-break/></text:p>
      <text:p text:style-name="Text_20_body">Адрес страницы: <text:a xlink:type="simple" xlink:href="http://tinao.mos.ru/presscenter/news/detail/7710061.html" office:name=""><text:span text:style-name="Definition">http://tinao.mos.ru/presscenter/news/detail/7710061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6:00:08Z</meta:creation-date>
    <dc:date>2023-08-10T06:00:08Z</dc:date>
  </office:meta>
</office:document-meta>
</file>