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терактивный-спектакль-показали-в-первомайском"/>Интерактивный спектакль показали в Первомайском<text:bookmark-end text:name="интерактивный-спектакль-показали-в-первомайском"/></text:h>
      <text:p text:style-name="First_20_paragraph">20.11.2018</text:p>
      <text:p text:style-name="Text_20_body"/>
      <text:p text:style-name="Text_20_body"><text:span text:style-name="T1">Интерактивный спектакль показали в Первомайском. Фото: Дом культуры «Первомайское»</text:span></text:p>
      <text:p text:style-name="Text_20_body">Интерактивный спектакль «Няня для Кощея» 20 ноября показали в Доме культуры «Первомайское».</text:p>
      <text:p text:style-name="Text_20_body">— Авторский спектакль представила Василиса Кошкина. Встречу посетили около 40 человек. Мероприятие продлилось примерно 1,5 часа. В ходе спектакля главная героиня делает из Кощея доброго персонажа. Во время всего действа зрители отвечали на разные вопросы и помогали актерам, — сообщила заместитель директора Дома культуры «Первомайское» Светлана Горовая.</text:p>
      <text:p text:style-name="Text_20_body">Она добавила, что такое мероприятие оказалось своеобразной репетицией перед фестивалем, который организуют в учреждении в начале декабря. На мероприятии выступят авторы современных произведений и приглашенные актеры.</text:p>
      <text:p text:style-name="Text_20_body"><text:line-break/></text:p>
      <text:p text:style-name="Text_20_body">Адрес страницы: <text:a xlink:type="simple" xlink:href="http://tinao.mos.ru/presscenter/news/detail/7709469.html" office:name=""><text:span text:style-name="Definition">http://tinao.mos.ru/presscenter/news/detail/770946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12:58Z</meta:creation-date>
    <dc:date>2023-08-10T09:12:58Z</dc:date>
  </office:meta>
</office:document-meta>
</file>