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-троицкой-детской-школы-искусств-примет-участие-в-международном-конкурсе"/>Ученик Троицкой детской школы искусств примет участие в международном конкурсе<text:bookmark-end text:name="ученик-троицкой-детской-школы-искусств-примет-участие-в-международном-конкурсе"/></text:h>
      <text:p text:style-name="First_20_paragraph">20.11.2018</text:p>
      <text:p text:style-name="Text_20_body"/>
      <text:p text:style-name="Text_20_body"><text:span text:style-name="T1">Ученик Троицкой детской школы искусств примет участие в международном конкурсе. Фото: архив</text:span></text:p>
      <text:p text:style-name="Text_20_body">Воспитанник Троицкой детской школы искусств Николай Бирюков примет участие в XIX Международном конкурсе юных музыкантов «Щелкунчик», который пройдет в Москве с 4 по 11 декабря.</text:p>
      <text:p text:style-name="Text_20_body">— Вместе со своим педагогом фортепианного отделения Еленой Степановой он подготовит свое выступление. Впервые ученик из Троицка смог пройти в основной этап конкурса, оставив позади много талантливых ребят из разных регионов России, — рассказала директор ДШИ Елена Титаренко.</text:p>
      <text:p text:style-name="Text_20_body">Она отметила, что в этом году заявки на участие прислали из 19 стран ближнего и дальнего зарубежья. Два предварительных тура пройдут 5 и 6 декабря.</text:p>
      <text:p text:style-name="Text_20_body"><text:line-break/></text:p>
      <text:p text:style-name="Text_20_body">Адрес страницы: <text:a xlink:type="simple" xlink:href="http://tinao.mos.ru/presscenter/news/detail/7709354.html" office:name=""><text:span text:style-name="Definition">http://tinao.mos.ru/presscenter/news/detail/7709354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1:48:56Z</meta:creation-date>
    <dc:date>2023-06-28T21:48:56Z</dc:date>
  </office:meta>
</office:document-meta>
</file>