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ям-роговского-расскажут-о-творчестве-владимира-высоцкого"/>Жителям Роговского расскажут о творчестве Владимира Высоцкого<text:bookmark-end text:name="жителям-роговского-расскажут-о-творчестве-владимира-высоцкого"/></text:h>
      <text:p text:style-name="First_20_paragraph">07.11.2018</text:p>
      <text:p text:style-name="Text_20_body"><text:span text:style-name="T1">Жителям Роговского расскажут о творчестве Владимира Высоцкого. Фото: архив</text:span></text:p>
      <text:p text:style-name="Text_20_body">В библиотеке Дома культуры «Юбилейный» поселения Роговское 14 ноября пройдет тематическое мероприятие «Точка невозврата». Оно будет посвящено жизни и творчеству советского поэта, актера театра и кино Владимира Высоцкого.</text:p>
      <text:p text:style-name="Text_20_body">— На встречу мы пригласили учеников старших классов школы №2073 и представителей Молодежной палаты. Гостям расскажут интересные факты о жизни Владимира Высоцкого. Организаторы подготовят небольшую фотовыставку, — рассказала заведующая библиотекой Дома культуры «Юбилейный» Галина Лушина.</text:p>
      <text:p text:style-name="Text_20_body">Встреча пройдет по адресу: поселок Рогово, улица Юбилейная, дом №1 «А». Начало в 14:30.</text:p>
      <text:p text:style-name="Text_20_body"><text:line-break/></text:p>
      <text:p text:style-name="Text_20_body">Адрес страницы: <text:a xlink:type="simple" xlink:href="http://tinao.mos.ru/presscenter/news/detail/7682125.html" office:name=""><text:span text:style-name="Definition">http://tinao.mos.ru/presscenter/news/detail/7682125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9:27:12Z</meta:creation-date>
    <dc:date>2023-08-10T09:27:12Z</dc:date>
  </office:meta>
</office:document-meta>
</file>