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стиваль-венок-дружбы-проведут-в-красной-пахре"/>Фестиваль «Венок дружбы» проведут в Красной Пахре<text:bookmark-end text:name="фестиваль-венок-дружбы-проведут-в-красной-пахре"/></text:h>
      <text:p text:style-name="First_20_paragraph">22.10.2018</text:p>
      <text:p text:style-name="Text_20_body">Фестиваль «Венок дружбы» проведут в Красной Пахре. Фото: архив</text:p>
      <text:p text:style-name="Text_20_body">В Доме культуры «Звездный» в селе Красная Пахра 27 октября состоится ежегодный фестиваль «Венок дружбы», посвященный межэтническим отношениям и национальным культурам разных народов.</text:p>
      <text:p text:style-name="Text_20_body">— Мы проведем это мероприятие в четвертый раз. С каждым годом фестиваль собирает все больше участников и зрителей. Артисты представят хореографические номера и песни на нескольких языках. Участие примут творческие коллективы из Новой Москвы и Калуги. Кроме этого, на сцене выступят артистки, представляющие посольство Китая. Они покажут русский народный и свой национальный танцы, — рассказала художественный руководитель Дома культуры «Звездный» Надежда Матвеева.</text:p>
      <text:p text:style-name="Text_20_body">Она добавила, что гости фестиваля смогут посетить выставку этнических костюмов.</text:p>
      <text:p text:style-name="Text_20_body"><text:line-break/></text:p>
      <text:p text:style-name="Text_20_body">Адрес страницы: <text:a xlink:type="simple" xlink:href="http://tinao.mos.ru/gazeta_novye_okruga/detail/7649030.html" office:name=""><text:span text:style-name="Definition">http://tinao.mos.ru/gazeta_novye_okruga/detail/7649030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18:09:53Z</meta:creation-date>
    <dc:date>2023-06-07T18:09:53Z</dc:date>
  </office:meta>
</office:document-meta>
</file>