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есплатная-ярмарка-пройдет-в-троицке"/>Бесплатная ярмарка пройдет в Троицке<text:bookmark-end text:name="бесплатная-ярмарка-пройдет-в-троицке"/></text:h>
      <text:p text:style-name="First_20_paragraph">05.10.2018</text:p>
      <text:p text:style-name="Text_20_body"/>
      <text:p text:style-name="Text_20_body"><text:span text:style-name="T1">Бесплатная ярмарка пройдет в Троицке. Фото: архив</text:span></text:p>
      <text:p text:style-name="Text_20_body">Ярмарка «Фримаркет» состоится 5 октября в Троицком доме ученых.</text:p>
      <text:p text:style-name="Text_20_body">— В рамках мероприятия запланирован музыкально-поэтический перфоманс «За мечтой» от певицы Ольги Авеядух. Мастер-класс по росписи на одежде в технике штампов проведет Таша Гербер. Вместе со всеми желающими она разрисует вещи на тему «Осень». Расписывать можно футболки, джинсовые куртки, блузки и кофты. Традиционно на ярмарке можно будет обменять или отдать вещи, которые находятся в хорошем состоянии, — рассказала Валерия Федина, одна из организаторов «Фримаркета».</text:p>
      <text:p text:style-name="Text_20_body">Она добавила, что время работы ярмарки изменилось. Все желающие смогут посетить ее с 12:00 до 15:00.</text:p>
      <text:p text:style-name="Text_20_body"><text:line-break/></text:p>
      <text:p text:style-name="Text_20_body">Адрес страницы: <text:a xlink:type="simple" xlink:href="http://tinao.mos.ru/presscenter/news/detail/7617298.html" office:name=""><text:span text:style-name="Definition">http://tinao.mos.ru/presscenter/news/detail/7617298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8T11:35:31Z</meta:creation-date>
    <dc:date>2023-07-08T11:35:31Z</dc:date>
  </office:meta>
</office:document-meta>
</file>